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aanbouw aan de zijgevel van een woning, Schapengrassingel 17 te Vleuten,  HZ_WABO-23-3737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chapengrassingel 17 te Vleuten</text:p>
            <text:p text:style-name="common-al">HZ_WABO-23-37379</text:p>
            <text:p text:style-name="common-al">Toelichting: het bouwen van een aanbouw aan de zijgevel van een woning</text:p>
            <text:p text:style-name="common-al">Datum besluit: 30 januari 2024</text:p>
            <text:p text:style-name="common-al">Startdatum bezwaartermijn: 1 februar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2832</text:span><text:line-break/><text:date style:data-style-name="dag" text:fixed="true" text:date-value="2024-02-02"/><text:line-break/><text:date style:data-style-name="jaar" text:fixed="true" text:date-value="2024-02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2832</text:span><text:date style:data-style-name="nicedate" text:fixed="true" text:date-value="2024-02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2832</text:span><text:date style:data-style-name="nicedate" text:fixed="true" text:date-value="2024-02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aanbouw aan de zijgevel van een woning, Schapengrassingel 17 te Vleuten,  HZ_WABO-23-37379</meta:user-defined>
    <meta:user-defined meta:name="DCTERMS.W3CDTF/DCTERMS.available">2024-02-02</meta:user-defined>
    <meta:user-defined meta:name="DCTERMS.W3CDTF/OVERHEIDop.jaargang">2024</meta:user-defined>
    <meta:user-defined meta:name="OVERHEIDop.externeBijlage">ALG - Publiceerbaar-A|exb-2024-4948</meta:user-defined>
    <meta:user-defined meta:name="OVERHEIDop.externeBijlage">Besluit omgevingsvergunning publiceerbaar|exb-2024-4949</meta:user-defined>
    <meta:user-defined meta:name="OVERHEIDop.publicationIssue">52832</meta:user-defined>
    <meta:user-defined meta:name="OVERHEIDop.GmbID/DC.identifier">gmb-2024-52832</meta:user-defined>
    <meta:user-defined meta:name="OVERHEIDop.versieInformatie"/>
  </office:meta>
</office:document-meta>
</file>