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bouwen van een nieuw inlaatgemaal met persleiding, uitstroomvoorziening en toebehoren,Hoek van Schielandpad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12-12-2024  een besluit verzonden op de aanvraag met zaaknummer 2024-118856 voor het bouwen van een nieuw inlaatgemaal met persleiding, uitstroomvoorziening en toebehoren op locatie Hoek van Schielandpad te Zoetermeer. De vergunning is verleend </text:p>
            <text:p text:style-name="common-al">
            <text:span text:style-name="nadrukvet"> Bezwaar maken? 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 Verzoek voorlopige voorziening 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527803</text:span><text:line-break/><text:date style:data-style-name="dag" text:fixed="true" text:date-value="2024-12-16"/><text:line-break/><text:date style:data-style-name="jaar" text:fixed="true" text:date-value="2024-1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7803</text:span><text:date style:data-style-name="nicedate" text:fixed="true" text:date-value="2024-1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7803</text:span><text:date style:data-style-name="nicedate" text:fixed="true" text:date-value="2024-1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8/xml/MC-DRP-Omgevmelding-3Pas-ZM.xml</meta:user-defined>
    <meta:user-defined meta:name="OVERHEID.Gemeente/DC.creator">Zoet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18856</meta:user-defined>
    <meta:user-defined meta:name="DCTERMS.abstract">het bouwen van een nieuw inlaatgemaal met persleiding, uitstroomvoorziening en toebehor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besluit Omgevingsvergunning voor het bouwen van een nieuw inlaatgemaal met persleiding, uitstroomvoorziening en toebehoren,Hoek van Schielandpad te Zoetermeer</meta:user-defined>
    <meta:user-defined meta:name="DCTERMS.W3CDTF/DCTERMS.available">2024-12-16</meta:user-defined>
    <meta:user-defined meta:name="DCTERMS.W3CDTF/OVERHEIDop.jaargang">2024</meta:user-defined>
    <meta:user-defined meta:name="OVERHEIDop.publicationIssue">527803</meta:user-defined>
    <meta:user-defined meta:name="OVERHEIDop.GmbID/DC.identifier">gmb-2024-527803</meta:user-defined>
    <meta:user-defined meta:name="OVERHEIDop.versieInformatie"/>
  </office:meta>
</office:document-meta>
</file>