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mgevingswet ontvangen - Aan de noordzijde van de A10-Zuid tussen de Jachthavenweg en Piet Kranenbergpad, Amsterdam - KNM-VG0140 Bouw keerwand KW24 en geluidscherm GS-P-11</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heeft ontvangen.</text:p>
            <text:p text:style-name="common-al">Onderwerp: KNM-VG0140 Bouw keerwand KW24 en geluidscherm GS-P-11</text:p>
            <text:p text:style-name="common-al">Aanvrager: v.o.f. TriAX KNM</text:p>
            <text:p text:style-name="common-al">Zaaknummer: 13381070</text:p>
            <text:p text:style-name="common-al">DSO nummer: 2024120900274</text:p>
            <text:p text:style-name="common-al">Ontvangstdatum aanvraag: 09-12-2024</text:p>
            <text:p text:style-name="common-al">Namens: Gemeente Amsterdam</text:p>
            <text:p text:style-name="common-al">Deze bekendmaking is niet meer dan een mededeling. U kunt de aanvraag en bijbehorende stukken nog niet inzien. Ook kunt u nog geen zienswijze of bezwaar indienen. Dat kan pas als wij een (ontwerp)besluit nemen op de aanvraag. Dit (ontwerp)besluit maken wij dan ook bekend. Dan zullen wij ook de bij het (ontwerp)besluit behorende stukken publiceren.</text:p>
            <text:p text:style-name="last-al">Heeft u een vraag over deze zaak dan kunt u gebruik maken van <text:a xlink:href="https://mozardloket.odnzkg.nl/mozard/!suite09.scherm1089?mWfr=556" xlink:type="simple">dit 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27488</text:span><text:line-break/><text:date style:data-style-name="dag" text:fixed="true" text:date-value="2024-12-16"/><text:line-break/><text:date style:data-style-name="jaar" text:fixed="true" text:date-value="2024-1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7488</text:span><text:date style:data-style-name="nicedate" text:fixed="true" text:date-value="2024-1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527488</text:span><text:date style:data-style-name="nicedate" text:fixed="true" text:date-value="2024-1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82/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392558</meta:user-defined>
    <meta:user-defined meta:name="DCTERMS.abstract">Bekendmaking van Gemeente Amsterdam</meta:user-defined>
    <dc:language>nl</dc:language>
    <meta:user-defined meta:name="OVERHEIDop.locatietype/OVERHEIDop.gebiedsmarkering">Punt</meta:user-defined>
    <meta:user-defined meta:name="DC.title">Aanvraag vergunning Omgevingswet ontvangen - Aan de noordzijde van de A10-Zuid tussen de Jachthavenweg en Piet Kranenbergpad, Amsterdam - KNM-VG0140 Bouw keerwand KW24 en geluidscherm GS-P-11</meta:user-defined>
    <meta:user-defined meta:name="DCTERMS.W3CDTF/DCTERMS.available">2024-12-16</meta:user-defined>
    <meta:user-defined meta:name="DCTERMS.W3CDTF/OVERHEIDop.jaargang">2024</meta:user-defined>
    <meta:user-defined meta:name="OVERHEIDop.publicationIssue">527488</meta:user-defined>
    <meta:user-defined meta:name="OVERHEIDop.GmbID/DC.identifier">gmb-2024-527488</meta:user-defined>
    <meta:user-defined meta:name="OVERHEIDop.versieInformatie"/>
  </office:meta>
</office:document-meta>
</file>