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IJsbaanpad 135, Amsterdam - Bouw Schinkelbrug 01 en geluidscher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KNM-VG0145 Bouw Schinkelbrug 01 en geluidscherm GS-P-012 (Batch 5)</text:p>
            <text:p text:style-name="common-al">Aanvrager: v.o.f. TriAX KNM</text:p>
            <text:p text:style-name="common-al">Zaaknummer: 13381517</text:p>
            <text:p text:style-name="common-al">DSO nummer: 2024120900053</text:p>
            <text:p text:style-name="common-al">Ontvangstdatum aanvraag: 09-12-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7217</text:span><text:line-break/><text:date style:data-style-name="dag" text:fixed="true" text:date-value="2024-12-16"/><text:line-break/><text:date style:data-style-name="jaar" text:fixed="true" text:date-value="2024-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217</text:span><text:date style:data-style-name="nicedate" text:fixed="true" text:date-value="2024-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217</text:span><text:date style:data-style-name="nicedate" text:fixed="true" text:date-value="2024-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2525</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IJsbaanpad 135, Amsterdam - Bouw Schinkelbrug 01 en geluidscherm</meta:user-defined>
    <meta:user-defined meta:name="DCTERMS.W3CDTF/DCTERMS.available">2024-12-16</meta:user-defined>
    <meta:user-defined meta:name="DCTERMS.W3CDTF/OVERHEIDop.jaargang">2024</meta:user-defined>
    <meta:user-defined meta:name="OVERHEIDop.publicationIssue">527217</meta:user-defined>
    <meta:user-defined meta:name="OVERHEIDop.GmbID/DC.identifier">gmb-2024-527217</meta:user-defined>
    <meta:user-defined meta:name="OVERHEIDop.versieInformatie"/>
  </office:meta>
</office:document-meta>
</file>