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PLAATSEN VAN EEN KANTOORUNIT (TIJDELIJK VOOR 2 JAAR), COMMUNICATIELAAN 3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plaatsen van een kantoorunit (tijdelijk voor 2 jaar) te Communicatielaan 3 Heerenveen (12-12-2024)</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26869</text:span><text:line-break/><text:date style:data-style-name="dag" text:fixed="true" text:date-value="2024-12-16"/><text:line-break/><text:date style:data-style-name="jaar" text:fixed="true" text:date-value="2024-1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6869</text:span><text:date style:data-style-name="nicedate" text:fixed="true" text:date-value="2024-1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6869</text:span><text:date style:data-style-name="nicedate" text:fixed="true" text:date-value="2024-1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49072</meta:user-defined>
    <dc:language>nl</dc:language>
    <meta:user-defined meta:name="OVERHEIDop.locatietype/OVERHEIDop.gebiedsmarkering">Vlak</meta:user-defined>
    <meta:user-defined meta:name="DC.title">VERLENING OMGEVINGSVERGUNNING, PLAATSEN VAN EEN KANTOORUNIT (TIJDELIJK VOOR 2 JAAR), COMMUNICATIELAAN 3 HEERENVEEN</meta:user-defined>
    <meta:user-defined meta:name="DCTERMS.W3CDTF/DCTERMS.available">2024-12-16</meta:user-defined>
    <meta:user-defined meta:name="DCTERMS.W3CDTF/OVERHEIDop.jaargang">2024</meta:user-defined>
    <meta:user-defined meta:name="OVERHEIDop.publicationIssue">526869</meta:user-defined>
    <meta:user-defined meta:name="OVERHEIDop.GmbID/DC.identifier">gmb-2024-526869</meta:user-defined>
    <meta:user-defined meta:name="OVERHEIDop.versieInformatie"/>
  </office:meta>
</office:document-meta>
</file>