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woning, Sigmund rombergstraat 34  te Utrecht,  HZ_WABO-23-379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igmund rombergstraat 34  te Utrecht</text:p>
            <text:p text:style-name="common-al">HZ_WABO-23-37908</text:p>
            <text:p text:style-name="common-al">Toelichting: het bouwen van een woning</text:p>
            <text:p text:style-name="common-al">Datum besluit: 30 januari 2024</text:p>
            <text:p text:style-name="common-al">Startdatum bezwaartermijn: 1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2680</text:span><text:line-break/><text:date style:data-style-name="dag" text:fixed="true" text:date-value="2024-02-02"/><text:line-break/><text:date style:data-style-name="jaar" text:fixed="true" text:date-value="2024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680</text:span><text:date style:data-style-name="nicedate" text:fixed="true" text:date-value="2024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680</text:span><text:date style:data-style-name="nicedate" text:fixed="true" text:date-value="2024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een woning, Sigmund rombergstraat 34  te Utrecht,  HZ_WABO-23-37908</meta:user-defined>
    <meta:user-defined meta:name="DCTERMS.W3CDTF/DCTERMS.available">2024-02-02</meta:user-defined>
    <meta:user-defined meta:name="DCTERMS.W3CDTF/OVERHEIDop.jaargang">2024</meta:user-defined>
    <meta:user-defined meta:name="OVERHEIDop.externeBijlage">Besluit omgevingsvergunning publiceerbaar|exb-2024-4938</meta:user-defined>
    <meta:user-defined meta:name="OVERHEIDop.publicationIssue">52680</meta:user-defined>
    <meta:user-defined meta:name="OVERHEIDop.GmbID/DC.identifier">gmb-2024-52680</meta:user-defined>
    <meta:user-defined meta:name="OVERHEIDop.versieInformatie"/>
  </office:meta>
</office:document-meta>
</file>