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Statendamweg nabij 105A, project NOEM 72  Het plaatsen van communicatiemast aan afwijking omgevingspl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p text:style-name="common-al">
            
          </text:p>
            <text:p text:style-name="common-al">afwijking omgevingsplan, Statendamweg nabij 105A, project NOEM 72  Het plaatsen van communicatiemast (1038777 verzonden 12-12-2024)</text:p>
            <text:p text:style-name="common-al">
            
          </text:p>
            <text:p text:style-name="last-al">Dit besluit is al onherroepelijk aangezien de vergunning verleend is op 3-7-2024 en hierdoor de bezwarentermijn al is verstr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26296</text:span><text:line-break/><text:date style:data-style-name="dag" text:fixed="true" text:date-value="2024-12-16"/><text:line-break/><text:date style:data-style-name="jaar" text:fixed="true" text:date-value="2024-1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6296</text:span><text:date style:data-style-name="nicedate" text:fixed="true" text:date-value="2024-1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6296</text:span><text:date style:data-style-name="nicedate" text:fixed="true" text:date-value="2024-1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0/xml/MC-DRP-OmgevingsvergunningAfhandelingplan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38777</meta:user-defined>
    <dc:language>nl</dc:language>
    <meta:user-defined meta:name="DC.title">Toestemming voor Statendamweg nabij 105A, project NOEM 72  Het plaatsen van communicatiemast aan afwijking omgevingsplan</meta:user-defined>
    <meta:user-defined meta:name="OVERHEIDop.locatietype/OVERHEIDop.gebiedsmarkering">GeometrieRef</meta:user-defined>
    <meta:user-defined meta:name="DCTERMS.W3CDTF/DCTERMS.available">2024-12-16</meta:user-defined>
    <meta:user-defined meta:name="DCTERMS.W3CDTF/OVERHEIDop.jaargang">2024</meta:user-defined>
    <meta:user-defined meta:name="OVERHEIDop.externeBijlage">afwijkvergunning|exb-2024-47490</meta:user-defined>
    <meta:user-defined meta:name="OVERHEIDop.publicationIssue">526296</meta:user-defined>
    <meta:user-defined meta:name="OVERHEIDop.GmbID/DC.identifier">gmb-2024-526296</meta:user-defined>
    <meta:user-defined meta:name="OVERHEIDop.versieInformatie"/>
  </office:meta>
</office:document-meta>
</file>