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18 (aangevraagd als 19) appartementen Gebouw D1, Weezenlanden-Noord, Buserpad 14 t/m 48 Zwolle (Bij aanvraag gepubliceerd als: tussen Buserstraat en Wiecherlinckstraat (kadastraal bekend gemeente Zwolle, sectie G, nummer 121144)) [Zaaknummer 0193ESUITE259303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2593032023</text:p>
            <text:p text:style-name="common-al">
            <text:span text:style-name="nadrukvet">Verzenddatum besluit:</text:span> 10-12-2024</text:p>
            <text:p text:style-name="common-al">
            <text:span text:style-name="nadrukvet">Locatie:</text:span> Buserpad 14 t/m 48 Zwolle (Bij aanvraag gepubliceerd als: tussen Buserstraat en Wiecherlinckstraat (kadastraal bekend gemeente Zwolle, sectie G, nummer 121144))</text:p>
            <text:p text:style-name="common-al">
            <text:span text:style-name="nadrukvet">Projectomschrijving:</text:span> het bouwen van 18 (aangevraagd als 19) appartementen Gebouw D1, Weezenlanden-Noord</text:p>
            <text:p text:style-name="common-al">Deze omgevingsvergunning bevat een afwijking van het bestemmingsplan.</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https://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26176</text:span><text:line-break/><text:date style:data-style-name="dag" text:fixed="true" text:date-value="2024-12-16"/><text:line-break/><text:date style:data-style-name="jaar" text:fixed="true" text:date-value="2024-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6176</text:span><text:date style:data-style-name="nicedate" text:fixed="true" text:date-value="2024-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6176</text:span><text:date style:data-style-name="nicedate" text:fixed="true" text:date-value="2024-1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2593032023</meta:user-defined>
    <meta:user-defined meta:name="DCTERMS.abstract">het bouwen van 18 appartementen Gebouw D1, Weezenlanden-Noord</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bouwen 18 (aangevraagd als 19) appartementen Gebouw D1, Weezenlanden-Noord, Buserpad 14 t/m 48 Zwolle (Bij aanvraag gepubliceerd als: tussen Buserstraat en Wiecherlinckstraat (kadastraal bekend gemeente Zwolle, sectie G, nummer 121144)) [Zaaknummer 0193ESUITE2593032023]</meta:user-defined>
    <meta:user-defined meta:name="DCTERMS.W3CDTF/DCTERMS.available">2024-12-16</meta:user-defined>
    <meta:user-defined meta:name="DCTERMS.W3CDTF/OVERHEIDop.jaargang">2024</meta:user-defined>
    <meta:user-defined meta:name="OVERHEIDop.publicationIssue">526176</meta:user-defined>
    <meta:user-defined meta:name="OVERHEIDop.GmbID/DC.identifier">gmb-2024-526176</meta:user-defined>
    <meta:user-defined meta:name="OVERHEIDop.versieInformatie"/>
  </office:meta>
</office:document-meta>
</file>