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garage - Mgr. van de Venstraat 47, 5482EL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december 2024 besloten om een aangevraagde omgevingsvergunning voor het adres Mgr. van de Venstraat 47, 5482EL Schijndel te verlenen. </text:p>
            <text:p text:style-name="common-al">
            <text:span text:style-name="nadrukvet"> Gegevens aanvraag</text:span>
          </text:p>
            <text:p text:style-name="common-al"> Omschrijving: bouwen van een garage</text:p>
            <text:p text:style-name="common-al"> Locatie: Mgr. van de Venstraat 47, 5482EL Schijndel</text:p>
            <text:p text:style-name="common-al"> Zaaknummer: OW-2024-3317</text:p>
            <text:p text:style-name="common-al">Verzenddatum van het besluit: 11-12-2024</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25854</text:span><text:line-break/><text:date style:data-style-name="dag" text:fixed="true" text:date-value="2024-12-13"/><text:line-break/><text:date style:data-style-name="jaar" text:fixed="true" text:date-value="2024-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5854</text:span><text:date style:data-style-name="nicedate" text:fixed="true" text:date-value="2024-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5854</text:span><text:date style:data-style-name="nicedate" text:fixed="true" text:date-value="2024-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3317</meta:user-defined>
    <meta:user-defined meta:name="DCTERMS.abstract">Gemeente Meierijstad - te verlenen - omgevingsvergunning - bouwen van een garage - Mgr. van de Venstraat 47, 5482EL Schijndel</meta:user-defined>
    <dc:language>nl</dc:language>
    <meta:user-defined meta:name="OVERHEIDop.locatietype/OVERHEIDop.gebiedsmarkering">Adres</meta:user-defined>
    <meta:user-defined meta:name="DC.title">Gemeente Meierijstad - te verlenen - omgevingsvergunning - bouwen van een garage - Mgr. van de Venstraat 47, 5482EL Schijndel</meta:user-defined>
    <meta:user-defined meta:name="DCTERMS.W3CDTF/DCTERMS.available">2024-12-13</meta:user-defined>
    <meta:user-defined meta:name="DCTERMS.W3CDTF/OVERHEIDop.jaargang">2024</meta:user-defined>
    <meta:user-defined meta:name="OVERHEIDop.publicationIssue">525854</meta:user-defined>
    <meta:user-defined meta:name="OVERHEIDop.GmbID/DC.identifier">gmb-2024-525854</meta:user-defined>
    <meta:user-defined meta:name="OVERHEIDop.versieInformatie"/>
  </office:meta>
</office:document-meta>
</file>