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bouwen van 11 woningen aan Meester Mierasstraat 2 tot en met 12 - Burgemeester J.W. Hondelinkstraat 17 tot en met 25 (BEE03 D 1485) te Bees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verleend voor het bouwen van 11 woningen (Uitweg, Bouwen), Meester Mierasstraat 2 t/m 12 - Burgemeester J.W. Hondelinkstraat 17 t/m 25 (BEE03 D 1485), in Beesd (25-01-2024) (bezwaar mogelijk), ODR2312836</text:p>
            <text:p text:style-name="common-al">
            <text:span text:style-name="nadrukvet">Niet eens met dit besluit? Reageer dan binnen 6 weken</text:span>
          </text:p>
            <text:p text:style-name="last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52572</text:span><text:line-break/><text:date style:data-style-name="dag" text:fixed="true" text:date-value="2024-02-06"/><text:line-break/><text:date style:data-style-name="jaar" text:fixed="true" text:date-value="2024-0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572</text:span><text:date style:data-style-name="nicedate" text:fixed="true" text:date-value="2024-0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572</text:span><text:date style:data-style-name="nicedate" text:fixed="true" text:date-value="2024-0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5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312836</meta:user-defined>
    <dc:language>nl</dc:language>
    <meta:user-defined meta:name="OVERHEIDop.locatietype/OVERHEIDop.gebiedsmarkering">Perceel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Toestemming voor het bouwen van 11 woningen aan Meester Mierasstraat 2 tot en met 12 - Burgemeester J.W. Hondelinkstraat 17 tot en met 25 (BEE03 D 1485) te Beesd</meta:user-defined>
    <meta:user-defined meta:name="DCTERMS.W3CDTF/DCTERMS.available">2024-02-06</meta:user-defined>
    <meta:user-defined meta:name="DCTERMS.W3CDTF/OVERHEIDop.jaargang">2024</meta:user-defined>
    <meta:user-defined meta:name="OVERHEIDop.publicationIssue">52572</meta:user-defined>
    <meta:user-defined meta:name="OVERHEIDop.GmbID/DC.identifier">gmb-2024-52572</meta:user-defined>
    <meta:user-defined meta:name="OVERHEIDop.versieInformatie"/>
  </office:meta>
</office:document-meta>
</file>