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vergunning voor aanpassing van de bouw van een schuur aan Burgemeester M.P. van Willigenweg 13 te Haaf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saanvraag is buitenbehandeling gelaten voor een aanvraag voor aanpassing van de bouw van een schuur (Bouwen), Burgemeester M.P. van Willigenweg 13, 4175 EM, in Haaften (30-01-2024) (bezwaar mogelijk), ODR2312851</text:p>
            <text:p text:style-name="common-al">
            <text:span text:style-name="nadrukvet">Niet eens met dit besluit? Reageer dan binnen 6 weken</text:span> 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52536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536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536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2851</meta:user-defined>
    <dc:language>nl</dc:language>
    <meta:user-defined meta:name="OVERHEIDop.locatietype/OVERHEIDop.gebiedsmarkering">Adres</meta:user-defined>
    <meta:user-defined meta:name="DC.title">Buiten behandeling gestelde vergunning voor aanpassing van de bouw van een schuur aan Burgemeester M.P. van Willigenweg 13 te Haaften</meta:user-defined>
    <meta:user-defined meta:name="DCTERMS.W3CDTF/DCTERMS.available">2024-02-06</meta:user-defined>
    <meta:user-defined meta:name="DCTERMS.W3CDTF/OVERHEIDop.jaargang">2024</meta:user-defined>
    <meta:user-defined meta:name="OVERHEIDop.publicationIssue">52536</meta:user-defined>
    <meta:user-defined meta:name="OVERHEIDop.GmbID/DC.identifier">gmb-2024-52536</meta:user-defined>
    <meta:user-defined meta:name="OVERHEIDop.versieInformatie"/>
  </office:meta>
</office:document-meta>
</file>