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GEMEENTE WESTLAND VOOR HET INSTELLEN DIVERSE TIJDELIJKE MAATREGELEN T.B.V. BOUW APPARTEMENTENCOMPLEX  CHOORSTRAAT TE MONSTER KENMERK 24-0197354</text:p>
      <text:section text:name="regeling_id1-3-2" text:style-name="regeling">
        <text:section text:name="aanhef_id1-3-2-1" text:style-name="aanhef">
          <text:section text:name="considerans_id1-3-2-1-1" text:style-name="considerans">
            <text:p text:style-name="considerans.al">
            <text:span text:style-name="nadrukvet">Onderwerp</text:span>:</text:p>
            <text:p text:style-name="considerans.al">Verkeersbesluit voor het instellen TIJDELIJKE MAATREGELEN T.B.V. BOUW APPARTEMENTENCOMPLEX </text:p>
            <text:p text:style-name="considerans.al">Burgemeester en wethouders van Westland;</text:p>
            <text:p text:style-name="considerans.al">
            <text:span text:style-name="nadrukvet">Gelet op</text:span>
          </text:p>
            <text:p text:style-name="considerans.al">- Artikel 18 eerste lid, onder d van de Wegenverkeerswet 1994 (hierna: WVW1994) zijn burgemeester en wethouders bevoegd tot het nemen van ver­keersbe­sluiten in de gemeente Westland.</text:p>
            <text:p text:style-name="considerans.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 -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nsiderans.al">
            <text:span text:style-name="nadrukvet">Grondslag</text:span>
          </text:p>
            <text:p text:style-name="considerans.al">Overeenkomstig artikel 2, lid 1, sub a t/m d, van de WVW1994 en artikel 21 van het BABW op de bovengenoemde weg maatregelen dienen te worden genomen met als doel: </text:p>
            <text:p text:style-name="considerans.al">a. het verzekeren van de veiligheid op de weg;b. het beschermen van weggebruikers en passagiers;c. het in stand houden van de weg en het waarborgen van de bruikbaarheid daarvan;d. het zoveel mogelijk waarborgen van de vrijheid van het verkeer. Op basis van bovenstaande overweging en met inachtneming van: uitvoeringsvoorschriften BABW inzake verkeerstekens;de Algemene wet bestuursrecht;de duurzaamheidsagenda 2012-2020 ‘Waardevol Westland’;het mandaatbesluit van de gemeente Westland is ondergetekende bevoegd dit besluit te nemen. (Mandatenregeling 2018)</text:p>
            <text:p text:style-name="tussenkopvet">
            <text:span text:style-name="nadrukvet">overwegende:</text:span>
          </text:p>
            <text:p text:style-name="considerans.al">de in dit genoemde verkeersbesluit genoemde weg in eigendom, beheer en onderhoud van de gemeente Westland is;de in dit genoemde verkeersbesluit genoemde wegen binnen de bebouwde kom van de kern Monster ligt;de Choorstraat een erftoegangsweg is waar een maximumsnelheid geldt van 30km/h;op het terrein van het voormalige gemeentekantoor van Monster een appartementengebouw wordt gerealiseerd;de bouwwerkzaamheden voor het appartementengebouw duren tot juni 2026 of zoveel eerder of langer als het werk dit vereist;er in de tussentijd veel aan- en afvoer is van bouwmaterialen over de bestaande wegen in de woonwijk;er een verkeersplan is opgesteld om er voor te zorgen dat weggebruikers veilig gebruik kunnen maken van de omliggende wegen gedurende de bouwperiode; het bouwterrein deels gebruik maakt van de Choorstraat, tussen de Kloosterlaan en de Choorstraat en het niet mogelijk is om veilig in twee richtingen verkeer toe te staan; het tijdelijk instellen van eenrichtingsverkeer, met uitzondering van fietsers en bromfietsers, van de Kloosterlaan een verkeersveilige oplossing hiervoor is;verkeer een klein stukje moet omrijden wat in tijd nihil is;het bouwterrein gebruik maakt van het trottoir aan de noordzijde, voetgangers kunnen hier tijdelijk geen gebruik van maken; het tijdelijk plaatsen van bebording met daarop de verwijzing ‘voetgangers oversteken’ zorgt voor een veilige route voor voetgangers;aan de noordzijde van het bouwterrein een in/uitrit is gesitueerd en het gedurende de werkzaamheden op maandag t/m vrijdag tussen 08:00u en 17:00u niet mogelijk is om te parkeren voor de woningen met huisnummers 18 t/m 42. Dit vanwege de breedte, de draaicirkel en de manoeuvreruimte van het vrachtverkeer; met deze verkeersmaatregelen de wegen zoveel mogelijk in stand worden gehouden en de bruikbaarheid en de veiligheid wordt gewaarborgd; het treffen van een of meerdere verkeersmaatregelen een normale maatschappelijke ontwikkeling is waarmee eenieder kan worden geconfronteerd en waarvan de nadelige gevolgen in beginsel voor rekening van de betrokkenen te blijven;er geen aanwijzingen zijn dat er sprake is van belangen die strijdig zijn met de gewenste verkeersmaatregelen, in die mate dat gesproken kan worden van onevenredigheid als bedoeld in artikel 3:4, lid 2, van de Algemene wet bestuursrecht. <text:span text:style-name="nadrukvet">Mede gelet op</text:span>artikel 24 van het BABW is overleg gepleegd met de politie.artikel 26 van het BABW wordt dit besluit bekendgemaakt door op de in de artikelen 5 onderscheidenlijk 6 van de Bekendmakingswet bepaalde wijze. </text:p>
            <text:p text:style-name="considerans_bottom"/>
          </text:section>
          <text:section text:name="afkondiging_id1-3-2-1-2" text:style-name="afkondiging">
            <text:p text:style-name="afkondiging_top"/>
            <text:p text:style-name="al">
            <text:span text:style-name="nadrukvet">besluiten:</text:span>
          </text:p>
            <text:p text:style-name="al"/>
            <text:list text:style-name="id1-3-2-1-2-3">
              <text:list-item text:style-override="id1-3-2-1-2-3-1">
                <text:number>1.</text:number>
                <text:p text:style-name="al">1. tot het instellen van tijdelijk eenrichtingsverkeer, met uitzondering van fietsers en bromfietsers, vanaf de Kloosterlaan naar de Choorstraat te Monster tot juni 2026 of zoveel eerder of langer als het werk dit vereist door het plaatsen van de verkeersborden C02, C03 en C04 en het ondersteunende verkeersbord D04, allen voorzien van onderbord OB54, conform model van bijlage I van het reglement verkeersregels en verkeerstekens 1990;</text:p>
              </text:list-item>
              <text:list-item text:style-override="id1-3-2-1-2-3-2">
                <text:number>2.</text:number>
                <text:p text:style-name="al">2. tot het instellen van een tijdelijk verbod om stil te staan voor de woningen met huisnummers 18 t/m 42 in de Choorstraat van maandag tot en met vrijdag tussen 08:00u en 17:00u tot juni 2026 of zoveel eerder of langer als het werk dit vereist door het plaatsen van verkeersborden E02 met onderborden met tekst ‘ma t/m vr 08:00-17.00’ en onderborden OB501L, OB501R en OB502;  </text:p>
              </text:list-item>
            </text:list>
            <text:p text:style-name="al">De verkeersmaatregelen vast te hebben gelegd op bijbehorende tekening met kenmerk: 241858 d.d. 10-12-2024.</text:p>
            <text:p text:style-name="al"/>
            <text:p text:style-name="al">Westland, 10 december 2024</text:p>
            <text:p text:style-name="al">burgemeester en wethouders van Westland,</text:p>
            <text:p text:style-name="al">namens hen,</text:p>
            <text:p text:style-name="al">teammanager Ruimte,</text:p>
            <text:p text:style-name="al">J. Bos</text:p>
            <text:p text:style-name="al">
            <text:span text:style-name="nadrukondlijn">Indienen bezwaarschrift</text:span>
          </text:p>
            <text:p text:style-name="al">
            <text:span text:style-name="nadrukvet">Rechtsbescherming</text:span>
            <text:span text:style-name="nadrukvet"> Laat het weten als u het niet eens bent met het besluit</text:span>
          </text:p>
            <text:p text:style-name="al">De behandelend ambtenaar legt het besluit dan graag aan u uit. Als de uitleg duidelijk is hoeft u misschien geen bezwaarschrift te schrijven. U kunt bellen van maandag tot en met vrijdag tussen 8.30 en 17.00 uur. Dit kan op telefoonnummer 14 0174. Let op: wacht niet te lang. U heeft, nadat wij ons besluit hebben verstuurd, 6 weken de tijd om bezwaar te maken. Ook als u ons belt blijft dit 6 weken. </text:p>
            <text:p text:style-name="al">
            <text:span text:style-name="nadrukvet">Schrijf binnen 6 weken een bezwaarschrift</text:span>
          </text:p>
            <text:p text:style-name="al">Komt uw bezwaarschrift te laat binnen? Dan kunnen we deze niet behandelen. In uw bezwaarschrift aan het college van burgemeester en wethouders schrijft u altijd:</text:p>
            <text:p text:style-name="al"/>
            <text:list text:style-name="id1-3-2-1-2-17">
              <text:list-item text:style-override="id1-3-2-1-2-17-1">
                <text:number>1.</text:number>
                <text:p text:style-name="al">de datum</text:p>
              </text:list-item>
              <text:list-item text:style-override="id1-3-2-1-2-17-2">
                <text:number>2.</text:number>
                <text:p text:style-name="al">uw naam en adres</text:p>
              </text:list-item>
              <text:list-item text:style-override="id1-3-2-1-2-17-3">
                <text:number>3.</text:number>
                <text:p text:style-name="al">uw handtekening</text:p>
              </text:list-item>
              <text:list-item text:style-override="id1-3-2-1-2-17-4">
                <text:number>4.</text:number>
                <text:p text:style-name="al">een omschrijving van dit besluit. Het is handig als u een kopie van het besluit meestuurt.</text:p>
              </text:list-item>
              <text:list-item text:style-override="id1-3-2-1-2-17-5">
                <text:number>5.</text:number>
                <text:p text:style-name="al">de reden(en) waarom u het niet eens bent met dit besluit</text:p>
              </text:list-item>
            </text:list>
            <text:p text:style-name="al">Dit staat in artikel 6:5, eerste lid, van de Algemene wet bestuursrecht (Awb). Als u bezwaar maakt is het verstandig om advies te vragen aan het Juridisch Loket, uw rechtsbijstandsverzekeraar of een advocaat.</text:p>
            <text:p text:style-name="al">
            <text:span text:style-name="nadrukvet">Verstuur uw bezwaarschrift digitaal</text:span>
          </text:p>
            <text:p text:style-name="al">Dit kan via <text:a xlink:href="https://www.gemeentewestland.nl/klachten-bezwaar-en-beroep/bezwaar-maken.html" xlink:type="simple">https://www.gemeentewestland.nl/klachten-bezwaar-en-beroep/bezwaar-maken.html</text:a>. Hiervoor moet u wel een elektronische handtekening (DigiD) hebben. Lukt digitaal versturen niet? Dan kunt u uw bezwaarschrift e-mailen naar <text:a xlink:href="mailto:info@gemeentewestland.nl" xlink:type="simple">info@gemeentewestland.nl</text:a>. Lukt e-mailen niet, dan kunt u uw bezwaarschrift via de post versturen of op het gemeentekantoor afgeven. Via de post stuurt u uw bezwaarschrift naar Gemeente Westland, Postbus 150, 2670 AD Naaldwijk. Wilt u uw bezwaarschrift persoonlijk afgeven op het gemeentekantoor? Dit kunt u doen aan de Verdilaan 7 in Naaldwijk. Vergeet dan niet om een ontvangstbewijs te vragen. </text:p>
            <text:p text:style-name="al">
            <text:span text:style-name="nadrukvet">Bij grote spoed is een voorlopige oplossing soms mogelijk</text:span>
          </text:p>
            <text:p text:style-name="al">U vraagt hiervoor een voorlopige voorziening aan. Dit kan alleen als u al bezwaar heeft gemaakt en er ‘onverwijlde spoed’ is. Dit staat in artikel 8:81, eerste lid, van de Awb. De rechter beslist of er een voorlopige oplossing mogelijk is totdat de gemeente een besluit neemt. Voor het aanvragen van een voorlopige voorziening betaalt u griffierecht.</text:p>
            <text:p text:style-name="al">
            <text:span text:style-name="nadrukvet">U stuurt uw verzoek voor een voorlopige voorziening naar: </text:span>
          </text:p>
            <text:p text:style-name="al">de Voorzieningenrechter van de sector Bestuursrecht van de rechtbank Den Haag </text:p>
            <text:p text:style-name="al">Postbus 20302 </text:p>
            <text:p text:style-name="al">2500 EH Den Haag</text:p>
            <text:p text:style-name="al">Let erop dat u een kopie van uw bezwaar meestuurt. Meer informatie vindt u op <text:a xlink:href="http://www.rechtspraak.nl" xlink:type="simple">www.rechtspraak.nl</text:a>. U kunt uw voorlopige voorziening ook digitaal versturen via <text:a xlink:href="https://mijn.rechtspraak.nl/start/burger" xlink:type="simple">https://mijn.rechtspraak.nl/start/burger</text:a>. Hiervoor moet u wel een elektronische handtekening (DigiD) hebben.</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523097</text:span><text:line-break/><text:date style:data-style-name="dag" text:fixed="true" text:date-value="2024-12-12"/><text:line-break/><text:date style:data-style-name="jaar" text:fixed="true" text:date-value="2024-1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3097</text:span><text:date style:data-style-name="nicedate" text:fixed="true" text:date-value="2024-1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3097</text:span><text:date style:data-style-name="nicedate" text:fixed="true" text:date-value="2024-1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8/xml/MC-DRP-VB-Web-CB.xml</meta:user-defined>
    <meta:user-defined meta:name="OVERHEID.Gemeente/DC.creator">Westland</meta:user-defined>
    <meta:user-defined meta:name="OVERHEID.Gemeente/OVERHEID.authority">Westland</meta:user-defined>
    <meta:user-defined meta:name="OVERHEID.Informatietype/DC.type">officiële publicatie</meta:user-defined>
    <meta:user-defined meta:name="OVERHEIDop.Rubriek/DC.type">verkeersbesluit of -mededeling</meta:user-defined>
    <meta:user-defined meta:name="OVERHEID.Gemeente/DCTERMS.publisher">Westland</meta:user-defined>
    <meta:user-defined meta:name="OVERHEID.TaxonomieBeleidsagendaDecentraal/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Westland - Verkeersbesluit voor het instellen van eenrichtingsverkeer met uitzondering van (brom)fietsers  - Choorstraat te Monster</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24-0197354</meta:user-defined>
    <meta:user-defined meta:name="DCTERMS.abstract">INSTELLEN DIVERSE TIJDELIJKE MAATREGELEN T.B.V. BOUW APPARTEMENTENCOMPLEX </meta:user-defined>
    <meta:user-defined meta:name="OVERHEIDop.verkeersbordcode">C2</meta:user-defined>
    <meta:user-defined meta:name="OVERHEIDop.verkeersbordcode">C3</meta:user-defined>
    <meta:user-defined meta:name="OVERHEIDop.verkeersbordcode">C4</meta:user-defined>
    <meta:user-defined meta:name="OVERHEIDop.verkeersbordcode">D4</meta:user-defined>
    <meta:user-defined meta:name="OVERHEIDop.verkeersbordcode">E2</meta:user-defined>
    <dc:language>nl</dc:language>
    <meta:user-defined meta:name="OVERHEIDop.locatietype/OVERHEIDop.gebiedsmarkering">Lijn</meta:user-defined>
    <meta:user-defined meta:name="DC.title">VERKEERSBESLUIT GEMEENTE WESTLAND VOOR HET INSTELLEN DIVERSE TIJDELIJKE MAATREGELEN T.B.V. BOUW APPARTEMENTENCOMPLEX  CHOORSTRAAT TE MONSTER KENMERK 24-0197354</meta:user-defined>
    <meta:user-defined meta:name="DCTERMS.W3CDTF/DCTERMS.available">2024-12-12</meta:user-defined>
    <meta:user-defined meta:name="OVERHEIDop.externeBijlage">Bijlage|exb-2024-47133</meta:user-defined>
    <meta:user-defined meta:name="DCTERMS.W3CDTF/OVERHEIDop.jaargang">2024</meta:user-defined>
    <meta:user-defined meta:name="OVERHEIDop.publicationIssue">523097</meta:user-defined>
    <meta:user-defined meta:name="OVERHEIDop.GmbID/DC.identifier">gmb-2024-523097</meta:user-defined>
    <meta:user-defined meta:name="OVERHEIDop.versieInformatie"/>
  </office:meta>
</office:document-meta>
</file>