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bestemming voor het bouwen van 3 zorggebouwen nabij IJsbaan 455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IJsbaan 455 (nabij) 4206 AG</text:span> (ingekomen 22/12/ ’23)</text:p>
            <text:p text:style-name="common-al">het wijzigen van de bestemming voor het bouwen van 3 zorggebouwen</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5213</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3</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3</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Adres</meta:user-defined>
    <meta:user-defined meta:name="DC.title">Aanvraag vergunning voor het wijzigen van de bestemming voor het bouwen van 3 zorggebouwen nabij IJsbaan 455 te Gorinchem</meta:user-defined>
    <meta:user-defined meta:name="DCTERMS.W3CDTF/DCTERMS.available">2024-01-02</meta:user-defined>
    <meta:user-defined meta:name="DCTERMS.W3CDTF/OVERHEIDop.jaargang">2024</meta:user-defined>
    <meta:user-defined meta:name="OVERHEIDop.publicationIssue">5213</meta:user-defined>
    <meta:user-defined meta:name="OVERHEIDop.GmbID/DC.identifier">gmb-2024-5213</meta:user-defined>
    <meta:user-defined meta:name="OVERHEIDop.versieInformatie"/>
  </office:meta>
</office:document-meta>
</file>