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nieuwe woning aan Slotenmakerstraat ongenummerd kavel S12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de volgende aanvraag voor een omgevingsvergunning hebben ontvangen:</text:p>
            <text:p text:style-name="common-al">Aanvraag omgevingsvergunning / Slotenmakerstraat ong. kavel S12 te Echt / Echt-Susteren / ingekomen 3 december 2024 / het bouwen van een nieuwe woning. 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 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520870</text:span><text:line-break/><text:date style:data-style-name="dag" text:fixed="true" text:date-value="2024-12-12"/><text:line-break/><text:date style:data-style-name="jaar" text:fixed="true" text:date-value="2024-1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0870</text:span><text:date style:data-style-name="nicedate" text:fixed="true" text:date-value="2024-1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0870</text:span><text:date style:data-style-name="nicedate" text:fixed="true" text:date-value="2024-1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5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Aanvraag vergunning voor het bouwen van een nieuwe woning aan Slotenmakerstraat ongenummerd kavel S12 te Echt</meta:user-defined>
    <meta:user-defined meta:name="DCTERMS.W3CDTF/DCTERMS.available">2024-12-12</meta:user-defined>
    <meta:user-defined meta:name="DCTERMS.W3CDTF/OVERHEIDop.jaargang">2024</meta:user-defined>
    <meta:user-defined meta:name="OVERHEIDop.publicationIssue">520870</meta:user-defined>
    <meta:user-defined meta:name="OVERHEIDop.GmbID/DC.identifier">gmb-2024-520870</meta:user-defined>
    <meta:user-defined meta:name="OVERHEIDop.versieInformatie"/>
  </office:meta>
</office:document-meta>
</file>