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bouwen van een woning en het aanleggen van een in- en uitrit aan Nieuw Wolfslaarlaan 24 4854EA Bavel</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Omgevingsplanactiviteit uitweg/uitr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6-12-2024.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plan’. Houd het kenmerk van de aanvraag bij de hand, het kenmerk van deze aanvraag is: Z2024-00744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520417</text:span><text:line-break/><text:date style:data-style-name="dag" text:fixed="true" text:date-value="2024-12-11"/><text:line-break/><text:date style:data-style-name="jaar" text:fixed="true" text:date-value="2024-12-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417</text:span><text:date style:data-style-name="nicedate" text:fixed="true" text:date-value="2024-12-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0417</text:span><text:date style:data-style-name="nicedate" text:fixed="true" text:date-value="2024-12-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Z2024-007443</meta:user-defined>
    <meta:user-defined meta:name="DCTERMS.abstract"> het bouwen van een woning en het aanleggen van een in- en uitri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voor het bouwen van een woning en het aanleggen van een in- en uitrit aan Nieuw Wolfslaarlaan 24 4854EA Bavel</meta:user-defined>
    <meta:user-defined meta:name="DCTERMS.W3CDTF/DCTERMS.available">2024-12-11</meta:user-defined>
    <meta:user-defined meta:name="DCTERMS.W3CDTF/OVERHEIDop.jaargang">2024</meta:user-defined>
    <meta:user-defined meta:name="OVERHEIDop.publicationIssue">520417</meta:user-defined>
    <meta:user-defined meta:name="OVERHEIDop.GmbID/DC.identifier">gmb-2024-520417</meta:user-defined>
    <meta:user-defined meta:name="OVERHEIDop.versieInformatie"/>
  </office:meta>
</office:document-meta>
</file>