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Willem de Zwijgerstraat 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.</text:p>
            <text:p text:style-name="common-al">Willem de Zwijgerstraat 59, 3043 VC, vervangen van de dakkapel aan de voorzijde van de woning (aanvraagdatum 03-12-2024, dossiernummer OMV.24.12.00048). </text:p>
            <text:p text:style-name="common-al">
            <text:span text:style-name="nadrukvet">Informatie aangevraagde vergunningen. </text:span>
          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518155</text:span><text:line-break/><text:date style:data-style-name="dag" text:fixed="true" text:date-value="2024-12-10"/><text:line-break/><text:date style:data-style-name="jaar" text:fixed="true" text:date-value="2024-1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8155</text:span><text:date style:data-style-name="nicedate" text:fixed="true" text:date-value="2024-1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8155</text:span><text:date style:data-style-name="nicedate" text:fixed="true" text:date-value="2024-1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5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Willem de Zwijgerstraat 59</meta:user-defined>
    <meta:user-defined meta:name="DCTERMS.W3CDTF/DCTERMS.available">2024-12-10</meta:user-defined>
    <meta:user-defined meta:name="DCTERMS.W3CDTF/OVERHEIDop.jaargang">2024</meta:user-defined>
    <meta:user-defined meta:name="OVERHEIDop.publicationIssue">518155</meta:user-defined>
    <meta:user-defined meta:name="OVERHEIDop.GmbID/DC.identifier">gmb-2024-518155</meta:user-defined>
    <meta:user-defined meta:name="OVERHEIDop.versieInformatie"/>
  </office:meta>
</office:document-meta>
</file>