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erker aan de voorzijde van een woning, Beemdgrassingel 19, 3452CW Vleuten, GU-Z2024-003067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emdgrassingel 19, 3452CW Vleuten</text:p>
            <text:p text:style-name="common-al">GU-Z2024-0030671</text:p>
            <text:p text:style-name="common-al">Toelichting: het bouwen van een erker aan de voorzijde van een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7 januari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17863</text:span><text:line-break/><text:date style:data-style-name="dag" text:fixed="true" text:date-value="2024-12-10"/><text:line-break/><text:date style:data-style-name="jaar" text:fixed="true" text:date-value="2024-12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17863</text:span><text:date style:data-style-name="nicedate" text:fixed="true" text:date-value="2024-12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17863</text:span><text:date style:data-style-name="nicedate" text:fixed="true" text:date-value="2024-12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60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30671</meta:user-defined>
    <meta:user-defined meta:name="DCTERMS.abstract">Toelichting: het bouwen van een erker aan de voorzijde van een woning</meta:user-defined>
    <dc:language>nl</dc:language>
    <meta:user-defined meta:name="DC.title">Verleende Omgevingsvergunning, het bouwen van een erker aan de voorzijde van een woning, Beemdgrassingel 19, 3452CW Vleuten, GU-Z2024-0030671</meta:user-defined>
    <meta:user-defined meta:name="OVERHEIDop.datumEindeReactietermijn">2025-01-17</meta:user-defined>
    <meta:user-defined meta:name="OVERHEIDop.terinzageleggingBG">https://jeleefomgeving.nl/inzien/002220647/1d881e86-b3bd-11ef-a33e-0050560122a3</meta:user-defined>
    <meta:user-defined meta:name="OVERHEIDop.locatietype/OVERHEIDop.gebiedsmarkering">GeometrieRef</meta:user-defined>
    <meta:user-defined meta:name="DCTERMS.W3CDTF/DCTERMS.available">2024-12-10</meta:user-defined>
    <meta:user-defined meta:name="DCTERMS.W3CDTF/OVERHEIDop.jaargang">2024</meta:user-defined>
    <meta:user-defined meta:name="OVERHEIDop.externeBijlage">Afwijkvergunning|exb-2024-46631</meta:user-defined>
    <meta:user-defined meta:name="OVERHEIDop.publicationIssue">517863</meta:user-defined>
    <meta:user-defined meta:name="OVERHEIDop.GmbID/DC.identifier">gmb-2024-517863</meta:user-defined>
    <meta:user-defined meta:name="OVERHEIDop.versieInformatie"/>
  </office:meta>
</office:document-meta>
</file>