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arteweg 15 Ede, het bouwen van een overdekt zwemba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5 december 2024</text:p>
            <text:p text:style-name="common-al">Zaaknummer 2024W0151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17555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55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755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arteweg 15 Ede, het bouwen van een overdekt zwembad.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7555</meta:user-defined>
    <meta:user-defined meta:name="OVERHEIDop.GmbID/DC.identifier">gmb-2024-517555</meta:user-defined>
    <meta:user-defined meta:name="OVERHEIDop.versieInformatie"/>
  </office:meta>
</office:document-meta>
</file>