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reguliere procedure, Hanzeweg 0 naast nr. 35 Barneveld, het bouwen van een wasstraa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Aanvraag ingetrokken. Het zaaknummer is 2024W00815.</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4 december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517549</text:span><text:line-break/><text:date style:data-style-name="dag" text:fixed="true" text:date-value="2024-12-10"/><text:line-break/><text:date style:data-style-name="jaar" text:fixed="true" text:date-value="2024-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549</text:span><text:date style:data-style-name="nicedate" text:fixed="true" text:date-value="2024-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7549</text:span><text:date style:data-style-name="nicedate" text:fixed="true" text:date-value="2024-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ingetrokken, reguliere procedure, Hanzeweg 0 naast nr. 35 Barneveld, het bouwen van een wasstraat.</meta:user-defined>
    <meta:user-defined meta:name="DCTERMS.W3CDTF/DCTERMS.available">2024-12-10</meta:user-defined>
    <meta:user-defined meta:name="DCTERMS.W3CDTF/OVERHEIDop.jaargang">2024</meta:user-defined>
    <meta:user-defined meta:name="OVERHEIDop.publicationIssue">517549</meta:user-defined>
    <meta:user-defined meta:name="OVERHEIDop.GmbID/DC.identifier">gmb-2024-517549</meta:user-defined>
    <meta:user-defined meta:name="OVERHEIDop.versieInformatie"/>
  </office:meta>
</office:document-meta>
</file>