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tijdelijk bouwen van een loods aan Meetlat 13 in Werkenda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Werkendam: Meetlat 13, 4251 LX, </text:span>tijdelijk (5 jaar) een loods bouwen (2023-039289); verzonden op 24 januari 2024.</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51742</text:span><text:line-break/><text:date style:data-style-name="dag" text:fixed="true" text:date-value="2024-02-01"/><text:line-break/><text:date style:data-style-name="jaar" text:fixed="true" text:date-value="2024-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742</text:span><text:date style:data-style-name="nicedate" text:fixed="true" text:date-value="2024-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742</text:span><text:date style:data-style-name="nicedate" text:fixed="true" text:date-value="2024-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tena - Toestemming voor het tijdelijk bouwen van een loods aan Meetlat 13 in Werkendam</meta:user-defined>
    <meta:user-defined meta:name="DCTERMS.W3CDTF/DCTERMS.available">2024-02-01</meta:user-defined>
    <meta:user-defined meta:name="DCTERMS.W3CDTF/OVERHEIDop.jaargang">2024</meta:user-defined>
    <meta:user-defined meta:name="OVERHEIDop.publicationIssue">51742</meta:user-defined>
    <meta:user-defined meta:name="OVERHEIDop.GmbID/DC.identifier">gmb-2024-51742</meta:user-defined>
    <meta:user-defined meta:name="OVERHEIDop.versieInformatie"/>
  </office:meta>
</office:document-meta>
</file>