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Korhaanstraat 126 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</text:p>
            <text:p text:style-name="common-al">Korhaanstraat 126 C, 3083XW, kozijnen vervangen en isolerende ramen plaatsen i.v.m. huidige enkel glas en rotte kozijnen (aanvraagdatum 09-01-2024, dossiernummer OMV.24.01.00078)</text:p>
            <text:p text:style-name="common-al">Informatie aangevraagde vergunningen.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51524</text:span><text:line-break/><text:date style:data-style-name="dag" text:fixed="true" text:date-value="2024-02-01"/><text:line-break/><text:date style:data-style-name="jaar" text:fixed="true" text:date-value="2024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524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524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Korhaanstraat 126 C</meta:user-defined>
    <meta:user-defined meta:name="DCTERMS.W3CDTF/DCTERMS.available">2024-02-01</meta:user-defined>
    <meta:user-defined meta:name="DCTERMS.W3CDTF/OVERHEIDop.jaargang">2024</meta:user-defined>
    <meta:user-defined meta:name="OVERHEIDop.publicationIssue">51524</meta:user-defined>
    <meta:user-defined meta:name="OVERHEIDop.GmbID/DC.identifier">gmb-2024-51524</meta:user-defined>
    <meta:user-defined meta:name="OVERHEIDop.versieInformatie"/>
  </office:meta>
</office:document-meta>
</file>