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het bouwen van een woonhuis met , Verzoeklocatie 2024120300402, Goorseveldweg t.h.v. nr. 125A</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WEST</text:p>
            <text:p text:style-name="common-al">Op 3 december 2024 hebben wij een aanvraag ontvangen voor afwijken van regels in het omgevingsplan t.b.v. het bouwen van een woonhuis met bijgebouwen op de locatie Goorseveldweg t.h.v. nr. 125A. De aanvraag is geregistreerd onder zaaknummer 0153Z202412040001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text:a xlink:href="mailto:vergunning@enschede.nl" xlink:type="simple">vergunning@enschede.nl</text:a>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514436</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436</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436</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153Z2024120400011</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afwijken van regels in het omgevingsplan t.b.v. het bouwen van een woonhuis met , Verzoeklocatie 2024120300402, Goorseveldweg t.h.v. nr. 125A</meta:user-defined>
    <meta:user-defined meta:name="DCTERMS.W3CDTF/DCTERMS.available">2024-12-11</meta:user-defined>
    <meta:user-defined meta:name="DCTERMS.W3CDTF/OVERHEIDop.jaargang">2024</meta:user-defined>
    <meta:user-defined meta:name="OVERHEIDop.publicationIssue">514436</meta:user-defined>
    <meta:user-defined meta:name="OVERHEIDop.GmbID/DC.identifier">gmb-2024-514436</meta:user-defined>
    <meta:user-defined meta:name="OVERHEIDop.versieInformatie"/>
  </office:meta>
</office:document-meta>
</file>