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Jachthavenweg / Damloperspad, Amsterdam - het bouwen van de keerwanden - v.o.f. TriAX KN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keerwanden aan de zuidzijde van de A10-Zuid, in het deel tussen de Schinkel en het P. Kranenbergpad</text:p>
            <text:p text:style-name="common-al">Aanvrager: v.o.f. TriAX KNM</text:p>
            <text:p text:style-name="common-al">Zaaknummer: 13357896</text:p>
            <text:p text:style-name="common-al">DSO nummer: 2024112900506</text:p>
            <text:p text:style-name="common-al">Ontvangstdatum aanvraag: 29-11-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14174</text:span><text:line-break/><text:date style:data-style-name="dag" text:fixed="true" text:date-value="2024-12-06"/><text:line-break/><text:date style:data-style-name="jaar" text:fixed="true" text:date-value="2024-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4174</text:span><text:date style:data-style-name="nicedate" text:fixed="true" text:date-value="2024-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4174</text:span><text:date style:data-style-name="nicedate" text:fixed="true" text:date-value="2024-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69066</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Jachthavenweg / Damloperspad, Amsterdam - het bouwen van de keerwanden - v.o.f. TriAX KNM</meta:user-defined>
    <meta:user-defined meta:name="DCTERMS.W3CDTF/DCTERMS.available">2024-12-06</meta:user-defined>
    <meta:user-defined meta:name="DCTERMS.W3CDTF/OVERHEIDop.jaargang">2024</meta:user-defined>
    <meta:user-defined meta:name="OVERHEIDop.publicationIssue">514174</meta:user-defined>
    <meta:user-defined meta:name="OVERHEIDop.GmbID/DC.identifier">gmb-2024-514174</meta:user-defined>
    <meta:user-defined meta:name="OVERHEIDop.versieInformatie"/>
  </office:meta>
</office:document-meta>
</file>