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1-1-11-19">
      <text:list-level-style-bullet text:bullet-char="•" text:level="1">
        <style:list-level-properties text:min-label-width="10mm"/>
      </text:list-level-style-bullet>
    </text:list-style>
    <text:list-style style:name="id1-3-2-1-1-11-20">
      <text:list-level-style-bullet text:bullet-char="•" text:level="1">
        <style:list-level-properties text:min-label-width="10mm"/>
      </text:list-level-style-bullet>
    </text:list-style>
    <text:list-style style:name="id1-3-2-1-1-11-21">
      <text:list-level-style-bullet text:bullet-char="•" text:level="1">
        <style:list-level-properties text:min-label-width="10mm"/>
      </text:list-level-style-bullet>
    </text:list-style>
    <text:list-style style:name="id1-3-2-1-1-11-22">
      <text:list-level-style-bullet text:bullet-char="•" text:level="1">
        <style:list-level-properties text:min-label-width="10mm"/>
      </text:list-level-style-bullet>
    </text:list-style>
    <text:list-style style:name="id1-3-2-1-1-11-23">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 december 2024</text:p>
            <text:p text:style-name="al">Besluitnummer: VB-24-63</text:p>
            <text:p text:style-name="al">Registratienummer:</text:p>
            <text:list text:style-name="id1-3-2-1-1-4">
              <text:list-item text:style-override="id1-3-2-1-1-4-1">
                <text:number>•</text:number>
                <text:p text:style-name="al">Instellen van 30 km/uur op de Harlingerstraatweg ter hoogte van kruispunt Harlingerstraatweg-Euterpestraat-Bilderdijkstraat</text:p>
              </text:list-item>
              <text:list-item text:style-override="id1-3-2-1-1-4-2">
                <text:number>•</text:number>
                <text:p text:style-name="al">Instellen van verplicht rechtsaf vanuit de Bilderdijkstraat naar de Harlingerstraatweg</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 aansluiting Harlingerstraatweg-Euterpestraat-Bilderdijkstraat is vormgegeven als een voorrangskruising met linksaf vakken op de Harlingerstraatweg;</text:p>
              </text:list-item>
              <text:list-item text:style-override="id1-3-2-1-1-11-2">
                <text:number>•</text:number>
                <text:p text:style-name="al">dat de intensiteit van het gemotoriseerde verkeer op de Harlingerstraatweg vanuit beide richtingen hoog is:</text:p>
              </text:list-item>
              <text:list-item text:style-override="id1-3-2-1-1-11-3">
                <text:number>•</text:number>
                <text:p text:style-name="al">dat het daardoor voor verkeer vanuit de Bilderdijkstraat en de Euterpestraat moeilijk is om in te voegen op de Harlingerstraatweg; </text:p>
              </text:list-item>
              <text:list-item text:style-override="id1-3-2-1-1-11-4">
                <text:number>•</text:number>
                <text:p text:style-name="al">dat dit tevens geldt voor linksafslaand verkeer vanaf de Harlingerstraatweg naar de Euterpestraat of de Bilderdijkstraat; </text:p>
              </text:list-item>
              <text:list-item text:style-override="id1-3-2-1-1-11-5">
                <text:number>•</text:number>
                <text:p text:style-name="al">dat vanuit de wijk Schrijversbuurt signalen komen dat verkeer hier in sommige situaties minutenlang moet wachten om op te rijden of links af te slaan; </text:p>
              </text:list-item>
              <text:list-item text:style-override="id1-3-2-1-1-11-6">
                <text:number>•</text:number>
                <text:p text:style-name="al">dat dan het gevaar bestaat dat automobilisten meer risico gaan nemen om alsnog in te voegen;</text:p>
              </text:list-item>
              <text:list-item text:style-override="id1-3-2-1-1-11-7">
                <text:number>•</text:number>
                <text:p text:style-name="al">dat dit tot verkeersonveilige situaties kan leiden op het kruispunt;</text:p>
              </text:list-item>
              <text:list-item text:style-override="id1-3-2-1-1-11-8">
                <text:number>•</text:number>
                <text:p text:style-name="al">dat verkeer vanuit de Bilderdijkstraat ook rechtsaf kan slaan en kan keren op het Europaplein;</text:p>
              </text:list-item>
              <text:list-item text:style-override="id1-3-2-1-1-11-9">
                <text:number>•</text:number>
                <text:p text:style-name="al">dat het instellen van een verplichte rijrichting rechtsaf vanuit de Bilderdijkstraat zorgt voor minder conflictpunten op de kruising en daarmee een verbetering is van de verkeersveiligheid;</text:p>
              </text:list-item>
              <text:list-item text:style-override="id1-3-2-1-1-11-10">
                <text:number>•</text:number>
                <text:p text:style-name="al">dat de verplichte rijrichting rechtsaf ondersteund wordt door fysieke maatregelen op het wegdek ter hoogte van de Bilderdijkstraat; </text:p>
              </text:list-item>
              <text:list-item text:style-override="id1-3-2-1-1-11-11">
                <text:number>•</text:number>
                <text:p text:style-name="al">dat vanuit de Euterpestraat een keerbeweging via het Europaplein niet mogelijk is;</text:p>
              </text:list-item>
              <text:list-item text:style-override="id1-3-2-1-1-11-12">
                <text:number>•</text:number>
                <text:p text:style-name="al">dat door het instellen van een maximumsnelheid van 30 km/uur ter hoogte van de kruising het voor verkeer makkelijker wordt om van en op de Harlingerstraatweg te rijden, zowel vanuit de Euterpestraat als vanaf de Bilderdijkstraat;</text:p>
              </text:list-item>
              <text:list-item text:style-override="id1-3-2-1-1-11-13">
                <text:number>•</text:number>
                <text:p text:style-name="al">dat door het instellen van deze lagere maximumsnelheid de verkeersveiligheid ter hoogte van het kruispunt wordt verbeterd;</text:p>
              </text:list-item>
              <text:list-item text:style-override="id1-3-2-1-1-11-14">
                <text:number>•</text:number>
                <text:p text:style-name="al">dat dit tevens de oversteekbaarheid van het kruispunt door langzaam verkeer ten goede komt;</text:p>
              </text:list-item>
              <text:list-item text:style-override="id1-3-2-1-1-11-15">
                <text:number>•</text:number>
                <text:p text:style-name="al">dat deze maatregel de doorstroming op de Harlingerstraatweg niet vermindert;</text:p>
              </text:list-item>
              <text:list-item text:style-override="id1-3-2-1-1-11-16">
                <text:number>•</text:number>
                <text:p text:style-name="al">dat deze snelheidsbeperkende maatregel ondersteund wordt door extra markering en signaleringborden;</text:p>
              </text:list-item>
              <text:list-item text:style-override="id1-3-2-1-1-11-17">
                <text:number>•</text:number>
                <text:p text:style-name="al">dat bij de belangenafweging de economische belangen van bewoners, ondernemers en overige belanghebbenden zijn meegenomen, waarbij het veiliger maken van de kruising voor afslaand verkeer heeft geprevaleerd;</text:p>
              </text:list-item>
              <text:list-item text:style-override="id1-3-2-1-1-11-18">
                <text:number>•</text:number>
                <text:p text:style-name="al">dat de maatregelen met een afvaardiging van bewoners van de Schrijversbuurt zijn gedeeld;</text:p>
              </text:list-item>
              <text:list-item text:style-override="id1-3-2-1-1-11-19">
                <text:number>•</text:number>
                <text:p text:style-name="al">dat de maatregelen positief zijn ontvangen;</text:p>
              </text:list-item>
              <text:list-item text:style-override="id1-3-2-1-1-11-20">
                <text:number>•</text:number>
                <text:p text:style-name="al">dat overleg met de politie heeft plaatsgevonden, waarin de politie negatief adviseerde op het instellen van 30 km/uur en positief adviseerde op de verplichte rijrichting vanuit de Bilderdijkstraat;</text:p>
              </text:list-item>
              <text:list-item text:style-override="id1-3-2-1-1-11-21">
                <text:number>•</text:number>
                <text:p text:style-name="al">dat deze aanpassing van verkeersmaatregelen tevens in het algemeen belang wenselijk c.q. noodzakelijk kan worden geacht en de doorstroming en verkeersveiligheid dient;</text:p>
              </text:list-item>
              <text:list-item text:style-override="id1-3-2-1-1-11-22">
                <text:number>•</text:number>
                <text:p text:style-name="al">dat in het onderstaande besluit de verkeerstekens zullen worden benoemd conform artikel 96 van het Reglement Verkeersregels en Verkeerstekens 1990;</text:p>
              </text:list-item>
              <text:list-item text:style-override="id1-3-2-1-1-11-23">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p text:style-name="common-al">- middels het plaatsen van borden A01-30 en A02-30 van bijlage I van het Reglement Verkeersregels en Verkeerstekens 1990 de Harlingerstraatweg ter hoogte van het kruispunt met de Bilderdijkstraat en de Euterpestraat aan te wijzen als straat waar een maximum snelheid van 30 km/uur is toegestaan;</text:p>
            <text:p text:style-name="common-al">- middels het plaatsen van borden D05-R van bijlage I van het Reglement Verkeersregels en Verkeerstekens 1990 vanuit de Bilderdijkstraat een verplichte rijrichting rechtsaf in te stellen richting de Harlingerstraatweg en dit te ondersteunen met fysieke maatregelen.</text:p>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mr. H.E. de Hoo</text:span></text:p>
            <text:p><text:span text:style-name="functie">Teamleider Stedenbouw en Mobiliteit</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512585</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585</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585</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euwarden - instellen 30 km/uur en instellen verplichte rijrichting - Harlingerstraatweg - Bilderdijkstraat - Euterpestraat</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VB-24-63</meta:user-defined>
    <meta:user-defined meta:name="DCTERMS.abstract">instellen 30 km kruispunt Harlingerstraatweg Euterpestraat Bilderdijkstraat en instellen verplicht rechtsaf vanaf de Bilderdijkstraat naar Harlingerstraatweg</meta:user-defined>
    <meta:user-defined meta:name="OVERHEIDop.verkeersbordcode">A1</meta:user-defined>
    <meta:user-defined meta:name="OVERHEIDop.verkeersbordcode">A2</meta:user-defined>
    <meta:user-defined meta:name="OVERHEIDop.verkeersbordcode">D5</meta:user-defined>
    <dc:language>nl</dc:language>
    <meta:user-defined meta:name="OVERHEIDop.locatietype/OVERHEIDop.gebiedsmarkering">Punt</meta:user-defined>
    <meta:user-defined meta:name="DC.title">VERKEERSBESLUIT</meta:user-defined>
    <meta:user-defined meta:name="DCTERMS.W3CDTF/DCTERMS.available">2024-12-11</meta:user-defined>
    <meta:user-defined meta:name="DCTERMS.W3CDTF/OVERHEIDop.jaargang">2024</meta:user-defined>
    <meta:user-defined meta:name="OVERHEIDop.publicationIssue">512585</meta:user-defined>
    <meta:user-defined meta:name="OVERHEIDop.GmbID/DC.identifier">gmb-2024-512585</meta:user-defined>
    <meta:user-defined meta:name="OVERHEIDop.versieInformatie"/>
  </office:meta>
</office:document-meta>
</file>