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7-11-2024 hebben wij aanvraag reguliere omgevingsvergunning (omgevingsplanactiviteit en buitenplanse omgevingsplanactiviteit) voor het bouwen van een woning met bijgebouw op het adres Wolbertusstraat 13 7478AM Diepenheim. Diepenheim B 2376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-11-2024 hebben wij een aanvraag Omgevingsvergunning enkelvoudig (regulier) ontvangen. De aanvraag heeft betrekking op de onderde(e)l(en):</text:p>
            <text:p text:style-name="common-al"/>
            <text:p text:style-name="common-al">Omgevingsvergunning omgevingsplan 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11195</text:span><text:line-break/><text:date style:data-style-name="dag" text:fixed="true" text:date-value="2024-12-05"/><text:line-break/><text:date style:data-style-name="jaar" text:fixed="true" text:date-value="2024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195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1195</text:span><text:date style:data-style-name="nicedate" text:fixed="true" text:date-value="2024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000809948</meta:user-defined>
    <meta:user-defined meta:name="DCTERMS.abstract">het bouwen van een woning met bij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p 27-11-2024 hebben wij aanvraag reguliere omgevingsvergunning (omgevingsplanactiviteit en buitenplanse omgevingsplanactiviteit) voor het bouwen van een woning met bijgebouw op het adres Wolbertusstraat 13 7478AM Diepenheim. Diepenheim B 2376 ontvangen.</meta:user-defined>
    <meta:user-defined meta:name="DCTERMS.W3CDTF/DCTERMS.available">2024-12-05</meta:user-defined>
    <meta:user-defined meta:name="DCTERMS.W3CDTF/OVERHEIDop.jaargang">2024</meta:user-defined>
    <meta:user-defined meta:name="OVERHEIDop.publicationIssue">511195</meta:user-defined>
    <meta:user-defined meta:name="OVERHEIDop.GmbID/DC.identifier">gmb-2024-511195</meta:user-defined>
    <meta:user-defined meta:name="OVERHEIDop.versieInformatie"/>
  </office:meta>
</office:document-meta>
</file>