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buiten behandeling gelaten, het bouwen van een uitbouw aan de achterzijde op de begane grond, Makassarstraat 113, 3531VM Utrecht, GU-Z2024-0028088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Makassarstraat 113, 3531VM Utrecht</text:p>
            <text:p text:style-name="common-al">GU-Z2024-0028088</text:p>
            <text:p text:style-name="common-al">Toelichting: het bouwen van een uitbouw aan de achterzijde op de begane grond</text:p>
            <text:p text:style-name="common-al">Datum besluit: 28 november 2024</text:p>
            <text:p text:style-name="common-al">Einddatum bezwaartermijn: 14 januari 2025</text:p>
            <text:p text:style-name="common-al">Besluit: Buiten behandeling gelaten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511051</text:span><text:line-break/><text:date style:data-style-name="dag" text:fixed="true" text:date-value="2024-12-05"/><text:line-break/><text:date style:data-style-name="jaar" text:fixed="true" text:date-value="2024-12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511051</text:span><text:date style:data-style-name="nicedate" text:fixed="true" text:date-value="2024-12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511051</text:span><text:date style:data-style-name="nicedate" text:fixed="true" text:date-value="2024-12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81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GU-Z2024-0028088</meta:user-defined>
    <meta:user-defined meta:name="DCTERMS.abstract">Toelichting: het bouwen van een uitbouw aan de achterzijde op de begane grond</meta:user-defined>
    <dc:language>nl</dc:language>
    <meta:user-defined meta:name="OVERHEIDop.locatietype/OVERHEIDop.gebiedsmarkering">Vlak</meta:user-defined>
    <meta:user-defined meta:name="DC.title">Aanvraag omgevingsvergunning buiten behandeling gelaten, het bouwen van een uitbouw aan de achterzijde op de begane grond, Makassarstraat 113, 3531VM Utrecht, GU-Z2024-0028088</meta:user-defined>
    <meta:user-defined meta:name="DCTERMS.W3CDTF/DCTERMS.available">2024-12-05</meta:user-defined>
    <meta:user-defined meta:name="DCTERMS.W3CDTF/OVERHEIDop.jaargang">2024</meta:user-defined>
    <meta:user-defined meta:name="OVERHEIDop.publicationIssue">511051</meta:user-defined>
    <meta:user-defined meta:name="OVERHEIDop.GmbID/DC.identifier">gmb-2024-511051</meta:user-defined>
    <meta:user-defined meta:name="OVERHEIDop.versieInformatie"/>
  </office:meta>
</office:document-meta>
</file>