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, Hubert Duyfhuysstraat 2, 3553VW Utrecht, GU-Z2024-00222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bert Duyfhuysstraat 2, 3553VW Utrecht</text:p>
            <text:p text:style-name="common-al">GU-Z2024-0022297</text:p>
            <text:p text:style-name="common-al">Toelichting: het bouwen van een dakkapel aan de voorkant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0864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864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864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2297</meta:user-defined>
    <meta:user-defined meta:name="DCTERMS.abstract">Toelichting: het bouwen van een dakkapel aan de voorkant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, Hubert Duyfhuysstraat 2, 3553VW Utrecht, GU-Z2024-0022297</meta:user-defined>
    <meta:user-defined meta:name="OVERHEIDop.datumEindeReactietermijn">2025-01-14</meta:user-defined>
    <meta:user-defined meta:name="OVERHEIDop.terinzageleggingBG">https://jeleefomgeving.nl/inzien/002220647/8eec4211-b156-11ef-a343-00505601200c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0864</meta:user-defined>
    <meta:user-defined meta:name="OVERHEIDop.GmbID/DC.identifier">gmb-2024-510864</meta:user-defined>
    <meta:user-defined meta:name="OVERHEIDop.versieInformatie"/>
  </office:meta>
</office:document-meta>
</file>