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oncept geactualiseerd beleid Duurzaam bouwen gemeente Kat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Katwijk maakt bekend dat het op 12 november 2024 het concept beleid ‘Duurzaam Bouwen’ heeft vastgesteld.</text:p>
            <text:p text:style-name="common-al">In dit beleid worden op het gebied van Duurzaam Bouwen op verschillende onderdelen ambitieniveaus benoemd om een meer toekomstbestendig woon- en leefklimaat te bereiken. Het beleid integreert thema’s zoals klimaatadaptatie, energieneutraliteit, circulair bouwen en natuurinclusiviteit, waarbij gebruik wordt gemaakt van het meetinstrument GPR.</text:p>
            <text:p text:style-name="last-al">Het concept beleid ligt voor iedereen 6 weken ter inzage van 5 december 2024 tot en met 15 januari 2025 in het gemeentehuis. Daarnaast kunt u het ontwerp actieplan digitaal bekijken via het digitale publicatieblad op <text:a xlink:href="http://www.officielebekendmakingen.nl" xlink:type="simple"><text:span text:style-name="nadrukondlijn">www.officielebekendmakingen.nl</text:span></text:a>. De documenten hangen als ‘Bekijk documenten’ aan deze publicatie (zie linker kolom). U kunt gedurende voornoemde periode schriftelijk, mondeling of digitaal via <text:a xlink:href="http://www.katwijk.nl/zienswijze" xlink:type="simple"><text:span text:style-name="nadrukondlijn">http://www.katwijk.nl/zienswijze</text:span></text:a> uw zienswijze indienen bij het colle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510036</text:span><text:line-break/><text:date style:data-style-name="dag" text:fixed="true" text:date-value="2024-12-05"/><text:line-break/><text:date style:data-style-name="jaar" text:fixed="true" text:date-value="2024-1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0036</text:span><text:date style:data-style-name="nicedate" text:fixed="true" text:date-value="2024-1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0036</text:span><text:date style:data-style-name="nicedate" text:fixed="true" text:date-value="2024-1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articipatie-Web-ZM/2.30/xml/MC-DRP-Participatie-Web-ZM.xml</meta:user-defined>
    <meta:user-defined meta:name="OVERHEID.Gemeente/DC.creator">Katwijk</meta:user-defined>
    <meta:user-defined meta:name="OVERHEID.Informatietype/DC.type">officiële publicatie</meta:user-defined>
    <meta:user-defined meta:name="OVERHEIDop.Rubriek/DC.type">participatie</meta:user-defined>
    <meta:user-defined meta:name="OVERHEID.Gemeente/OVERHEID.authority">Katwijk</meta:user-defined>
    <meta:user-defined meta:name="OVERHEID.Gemeente/DCTERMS.publisher">Katwijk</meta:user-defined>
    <meta:user-defined meta:name="OVERHEID.TaxonomieBeleidsagendaDecentraal/OVERHEID.category">Ruimte en infrastructuur | Organisatie en beleid</meta:user-defined>
    <dc:language>nl</dc:language>
    <meta:user-defined meta:name="OVERHEIDop.locatietype/OVERHEIDop.gebiedsmarkering">Gemeente</meta:user-defined>
    <meta:user-defined meta:name="DC.title">Concept geactualiseerd beleid Duurzaam bouwen gemeente Katwijk</meta:user-defined>
    <meta:user-defined meta:name="OVERHEIDop.datumEindeReactietermijn">2025-01-15</meta:user-defined>
    <meta:user-defined meta:name="OVERHEIDop.TilID/OVERHEIDop.terinzageleggingOP">til-2024-36604</meta:user-defined>
    <meta:user-defined meta:name="DCTERMS.W3CDTF/DCTERMS.available">2024-12-05</meta:user-defined>
    <meta:user-defined meta:name="DCTERMS.W3CDTF/OVERHEIDop.jaargang">2024</meta:user-defined>
    <meta:user-defined meta:name="OVERHEIDop.publicationIssue">510036</meta:user-defined>
    <meta:user-defined meta:name="OVERHEIDop.GmbID/DC.identifier">gmb-2024-510036</meta:user-defined>
    <meta:user-defined meta:name="OVERHEIDop.versieInformatie"/>
  </office:meta>
</office:document-meta>
</file>