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aanbouw aan de achterzijde van een woning, Winnipegdreef 1 te Utrecht,  HZ_WABO-23-4130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nnipegdreef 1 te Utrecht</text:p>
            <text:p text:style-name="common-al">HZ_WABO-23-41304</text:p>
            <text:p text:style-name="common-al">Toelichting: het bouwen van een aanbouw aan de achterzijde van een woning</text:p>
            <text:p text:style-name="common-al">Datum besluit: 29 januari 2024</text:p>
            <text:p text:style-name="common-al">Startdatum bezwaartermijn: 31 januar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0973</text:span><text:line-break/><text:date style:data-style-name="dag" text:fixed="true" text:date-value="2024-02-01"/><text:line-break/><text:date style:data-style-name="jaar" text:fixed="true" text:date-value="2024-02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973</text:span><text:date style:data-style-name="nicedate" text:fixed="true" text:date-value="2024-02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973</text:span><text:date style:data-style-name="nicedate" text:fixed="true" text:date-value="2024-02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aanbouw aan de achterzijde van een woning, Winnipegdreef 1 te Utrecht,  HZ_WABO-23-41304</meta:user-defined>
    <meta:user-defined meta:name="DCTERMS.W3CDTF/DCTERMS.available">2024-02-01</meta:user-defined>
    <meta:user-defined meta:name="DCTERMS.W3CDTF/OVERHEIDop.jaargang">2024</meta:user-defined>
    <meta:user-defined meta:name="OVERHEIDop.externeBijlage">Publiceerbaar-A|exb-2024-4692</meta:user-defined>
    <meta:user-defined meta:name="OVERHEIDop.externeBijlage">Besluit omgevingsvergunning publiceerbaar|exb-2024-4693</meta:user-defined>
    <meta:user-defined meta:name="OVERHEIDop.publicationIssue">50973</meta:user-defined>
    <meta:user-defined meta:name="OVERHEIDop.GmbID/DC.identifier">gmb-2024-50973</meta:user-defined>
    <meta:user-defined meta:name="OVERHEIDop.versieInformatie"/>
  </office:meta>
</office:document-meta>
</file>