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toevoegen van een uitweg aan Kerkstraat 44 te Su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Verleende omgevingsvergunning / Kerkstraat 44, 6114 JV te Susteren / Echt-Susteren / bekendgemaakt op 25 november 2024 / het toevoegen van een uitweg / Activiteit: het aanleggen of veranderen van een uitweg.</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5 december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509728</text:span><text:line-break/><text:date style:data-style-name="dag" text:fixed="true" text:date-value="2024-12-05"/><text:line-break/><text:date style:data-style-name="jaar" text:fixed="true" text:date-value="2024-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728</text:span><text:date style:data-style-name="nicedate" text:fixed="true" text:date-value="2024-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728</text:span><text:date style:data-style-name="nicedate" text:fixed="true" text:date-value="2024-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Toestemming voor het toevoegen van een uitweg aan Kerkstraat 44 te Susteren</meta:user-defined>
    <meta:user-defined meta:name="DCTERMS.W3CDTF/DCTERMS.available">2024-12-05</meta:user-defined>
    <meta:user-defined meta:name="DCTERMS.W3CDTF/OVERHEIDop.jaargang">2024</meta:user-defined>
    <meta:user-defined meta:name="OVERHEIDop.publicationIssue">509728</meta:user-defined>
    <meta:user-defined meta:name="OVERHEIDop.GmbID/DC.identifier">gmb-2024-509728</meta:user-defined>
    <meta:user-defined meta:name="OVERHEIDop.versieInformatie"/>
  </office:meta>
</office:document-meta>
</file>