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pslaan van propaan of propeen in opslagtanks aan Dominicusweg 45A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MBA / Dominicusweg 45A, 6105 BD te te Maria Hoop / Echt-Susteren / ingekomen 26 november 2024 / het opslaan van propaan of propeen in opslagtanks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09649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649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649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opslaan van propaan of propeen in opslagtanks aan Dominicusweg 45A te Maria Hoop</meta:user-defined>
    <meta:user-defined meta:name="DCTERMS.W3CDTF/DCTERMS.available">2024-12-05</meta:user-defined>
    <meta:user-defined meta:name="DCTERMS.W3CDTF/OVERHEIDop.jaargang">2024</meta:user-defined>
    <meta:user-defined meta:name="OVERHEIDop.publicationIssue">509649</meta:user-defined>
    <meta:user-defined meta:name="OVERHEIDop.GmbID/DC.identifier">gmb-2024-509649</meta:user-defined>
    <meta:user-defined meta:name="OVERHEIDop.versieInformatie"/>
  </office:meta>
</office:document-meta>
</file>