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ing beslistermijn omgevingsvergunning, plaatsen airco-unit op het dak van de woning, Zuiderburcht 15, 3452MR Vleuten,  GU-Z2024-0028142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Zuiderburcht 15, 3452MR Vleuten</text:p>
            <text:p text:style-name="common-al">GU-Z2024-0028142</text:p>
            <text:p text:style-name="common-al">Toelichting: plaatsen airco-unit op het dak van de woning</text:p>
            <text:p text:style-name="common-al">Besluit tot verlenging beslistermijn met 6 weken</text:p>
            <text:p text:style-name="last-al">Rechtsmiddel: ge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508460</text:span><text:line-break/><text:date style:data-style-name="dag" text:fixed="true" text:date-value="2024-12-04"/><text:line-break/><text:date style:data-style-name="jaar" text:fixed="true" text:date-value="2024-12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508460</text:span><text:date style:data-style-name="nicedate" text:fixed="true" text:date-value="2024-12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508460</text:span><text:date style:data-style-name="nicedate" text:fixed="true" text:date-value="2024-12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81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GU-Z2024-0028142</meta:user-defined>
    <meta:user-defined meta:name="DCTERMS.abstract">Toelichting: plaatsen airco-unit op het dak van de woning</meta:user-defined>
    <dc:language>nl</dc:language>
    <meta:user-defined meta:name="OVERHEIDop.locatietype/OVERHEIDop.gebiedsmarkering">Vlak</meta:user-defined>
    <meta:user-defined meta:name="DC.title">Verlenging beslistermijn omgevingsvergunning, plaatsen airco-unit op het dak van de woning, Zuiderburcht 15, 3452MR Vleuten,  GU-Z2024-0028142</meta:user-defined>
    <meta:user-defined meta:name="DCTERMS.W3CDTF/DCTERMS.available">2024-12-04</meta:user-defined>
    <meta:user-defined meta:name="DCTERMS.W3CDTF/OVERHEIDop.jaargang">2024</meta:user-defined>
    <meta:user-defined meta:name="OVERHEIDop.publicationIssue">508460</meta:user-defined>
    <meta:user-defined meta:name="OVERHEIDop.GmbID/DC.identifier">gmb-2024-508460</meta:user-defined>
    <meta:user-defined meta:name="OVERHEIDop.versieInformatie"/>
  </office:meta>
</office:document-meta>
</file>