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Mathildastraat 21e het wijzigen van bestemming werkplaats naar appartement aan Mathildastraat 21E, 4901 HC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Mathildastraat 21E, 4901 HC Oosterhout,</text:span> Mathildastraat 21e het wijzigen van bestemming werkplaats naar appartement (1059782 ontvangen 01-12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9782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08081</text:span><text:line-break/><text:date style:data-style-name="dag" text:fixed="true" text:date-value="2024-12-12"/><text:line-break/><text:date style:data-style-name="jaar" text:fixed="true" text:date-value="2024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081</text:span><text:date style:data-style-name="nicedate" text:fixed="true" text:date-value="2024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081</text:span><text:date style:data-style-name="nicedate" text:fixed="true" text:date-value="2024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9782</meta:user-defined>
    <dc:language>nl</dc:language>
    <meta:user-defined meta:name="OVERHEIDop.locatietype/OVERHEIDop.gebiedsmarkering">Punt</meta:user-defined>
    <meta:user-defined meta:name="DC.title">Aanvraag vergunning voor Mathildastraat 21e het wijzigen van bestemming werkplaats naar appartement aan Mathildastraat 21E, 4901 HC Oosterhout</meta:user-defined>
    <meta:user-defined meta:name="DCTERMS.W3CDTF/DCTERMS.available">2024-12-12</meta:user-defined>
    <meta:user-defined meta:name="DCTERMS.W3CDTF/OVERHEIDop.jaargang">2024</meta:user-defined>
    <meta:user-defined meta:name="OVERHEIDop.publicationIssue">508081</meta:user-defined>
    <meta:user-defined meta:name="OVERHEIDop.GmbID/DC.identifier">gmb-2024-508081</meta:user-defined>
    <meta:user-defined meta:name="OVERHEIDop.versieInformatie"/>
  </office:meta>
</office:document-meta>
</file>