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bouw kassen, bedrijfsruimte, waterbassin, silo's, wot (uitbr. glastuinbouwbedr)., Groeneweg aangevraagd als 75 (ingetekend als achter 57 t/m 75)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maken bekend dat zij de volgende aanvraag Omgevingsvergunning hebben ontvangen op 21 november 2024</text:p>
            <text:p text:style-name="common-al">
            <text:span text:style-name="nadrukvet">Dossiernummer: </text:span>Z2024-00007964</text:p>
            <text:p text:style-name="common-al">
            <text:span text:style-name="nadrukvet">Omschrijving: </text:span>bouw kassen, bedrijfsruimte, waterbassin, silo's, wot (uitbr. glastuinbouwbedr).</text:p>
            <text:p text:style-name="common-al">
            <text:span text:style-name="nadrukvet">Locatie: </text:span>Groeneweg aangevraagd als 75 (ingetekend als achter 57 t/m 75)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uitvoeren van een werk, niet zijnde bouwwerk, of werkzaamheid</text:p>
              </text:list-item>
            </text:list>
            <text:p text:style-name="common-al">
            <text:span text:style-name="nadrukvet">Coördinatieregeling</text:span>
          </text:p>
            <text:p text:style-name="common-al">De Omgevingswet bepaalt dat bestuursorganen in sommige gevallen verplicht de coördinatieregeling van de Algemene wet bestuursrecht moeten toepassen (artikel 16.7 Omgevingswet en Afdeling 3.5 Algemene wet bestuursrecht). Dat is het geval als bij een aanvraag om omgevingsvergunning een wateractiviteit en andere activiteiten gelijktijdig zijn aangevraagd. Uw aanvraag om omgevingsvergunning bestaat uit een wateractiviteit (Uw kenmerk 2024112100785/ zaaknummer Z-24-121098 ) aangevraagd bij het Hoogheemraadschap van Delfland, en de activiteiten zoals hierboven genoemd (zaaknummer Z2024-00007023), die gelijktijdig zijn aangevraagd. De coördinatieregeling is daarom van toepassing op de voorbereiding en besluitvorming van uw aanvraag om omgevingsvergunning.</text:p>
            <text:p text:style-name="common-al">Deze bekendmaking heeft een informatief karakter. Dat betekent dat u tegen deze aanvraag geen zienswijze naar voren kunt brengen, geen bezwaar kunt maken of beroep kunt instellen. Dat is pas mogelijk zodra er op de aanvraag een besluit genomen is. Dit besluit wordt bekendgemaakt op de voor gemeente Westland gebruikelijke wijze. In deze bekendmaking wordt aangegeven welk rechtsmiddel daartegen open staat.</text:p>
            <text:p text:style-name="common-al">
            <text:span text:style-name="nadrukvet">Vragen?</text:span>
          </text:p>
            <text:p text:style-name="last-al">Heeft u een vraag neemt u dan contact met ons op. Dit kan per e-mail via omgevingsloket@gemeentewestland.nl of telefonisch via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507211</text:span><text:line-break/><text:date style:data-style-name="dag" text:fixed="true" text:date-value="2024-12-03"/><text:line-break/><text:date style:data-style-name="jaar" text:fixed="true" text:date-value="2024-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7211</text:span><text:date style:data-style-name="nicedate" text:fixed="true" text:date-value="2024-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7211</text:span><text:date style:data-style-name="nicedate" text:fixed="true" text:date-value="2024-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7964</meta:user-defined>
    <dc:language>nl</dc:language>
    <meta:user-defined meta:name="OVERHEIDop.locatietype/OVERHEIDop.gebiedsmarkering">Vlak</meta:user-defined>
    <meta:user-defined meta:name="DC.title">Aanvraag Omgevingsvergunning voor bouw kassen, bedrijfsruimte, waterbassin, silo's, wot (uitbr. glastuinbouwbedr)., Groeneweg aangevraagd als 75 (ingetekend als achter 57 t/m 75) te 's-Gravenzande</meta:user-defined>
    <meta:user-defined meta:name="DCTERMS.W3CDTF/DCTERMS.available">2024-12-03</meta:user-defined>
    <meta:user-defined meta:name="DCTERMS.W3CDTF/OVERHEIDop.jaargang">2024</meta:user-defined>
    <meta:user-defined meta:name="OVERHEIDop.publicationIssue">507211</meta:user-defined>
    <meta:user-defined meta:name="OVERHEIDop.GmbID/DC.identifier">gmb-2024-507211</meta:user-defined>
    <meta:user-defined meta:name="OVERHEIDop.versieInformatie"/>
  </office:meta>
</office:document-meta>
</file>