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drijfsgebouw, Elektronweg 24, 3542AC Utrecht,  GU-Z2024-00277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lektronweg 24, 3542AC Utrecht</text:p>
            <text:p text:style-name="common-al">GU-Z2024-0027768</text:p>
            <text:p text:style-name="common-al">Toelichting: het bouwen van een bedrijfsgebouw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4175</text:span><text:line-break/><text:date style:data-style-name="dag" text:fixed="true" text:date-value="2024-12-02"/><text:line-break/><text:date style:data-style-name="jaar" text:fixed="true" text:date-value="2024-1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4175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4175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7768</meta:user-defined>
    <meta:user-defined meta:name="DCTERMS.abstract">Toelichting: het bouwen van een bedrijfs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het bouwen van een bedrijfsgebouw, Elektronweg 24, 3542AC Utrecht,  GU-Z2024-0027768</meta:user-defined>
    <meta:user-defined meta:name="DCTERMS.W3CDTF/DCTERMS.available">2024-12-02</meta:user-defined>
    <meta:user-defined meta:name="DCTERMS.W3CDTF/OVERHEIDop.jaargang">2024</meta:user-defined>
    <meta:user-defined meta:name="OVERHEIDop.publicationIssue">504175</meta:user-defined>
    <meta:user-defined meta:name="OVERHEIDop.GmbID/DC.identifier">gmb-2024-504175</meta:user-defined>
    <meta:user-defined meta:name="OVERHEIDop.versieInformatie"/>
  </office:meta>
</office:document-meta>
</file>