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Nabij Symon Spiersweg,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betonpuin in de periode van 10-12-2024 tot 12-12-2024, met een totaal van 2 breekdagen.</text:p>
            <text:p text:style-name="common-al">Aanvrager: HVC Grondstoffen</text:p>
            <text:p text:style-name="common-al">Zaaknummer: 13286958</text:p>
            <text:p text:style-name="common-al">DSO nummer: 2024110700159</text:p>
            <text:p text:style-name="common-al">Ontvangstdatum melding: 07-11-2024</text:p>
            <text:p text:style-name="common-al">Namens: Gemeente Zaanstad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502596</text:span><text:line-break/><text:date style:data-style-name="dag" text:fixed="true" text:date-value="2024-11-29"/><text:line-break/><text:date style:data-style-name="jaar" text:fixed="true" text:date-value="2024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2596</text:span><text:date style:data-style-name="nicedate" text:fixed="true" text:date-value="2024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2596</text:span><text:date style:data-style-name="nicedate" text:fixed="true" text:date-value="2024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45933</meta:user-defined>
    <meta:user-defined meta:name="DCTERMS.abstract">Bekendmaking van Gemeente Zaanstad</meta:user-defined>
    <dc:language>nl</dc:language>
    <meta:user-defined meta:name="OVERHEIDop.locatietype/OVERHEIDop.gebiedsmarkering">Punt</meta:user-defined>
    <meta:user-defined meta:name="DC.title">Melding mobiel breken van bouw- en sloopafval - Nabij Symon Spiersweg, Zaandam</meta:user-defined>
    <meta:user-defined meta:name="DCTERMS.W3CDTF/DCTERMS.available">2024-11-29</meta:user-defined>
    <meta:user-defined meta:name="DCTERMS.W3CDTF/OVERHEIDop.jaargang">2024</meta:user-defined>
    <meta:user-defined meta:name="OVERHEIDop.publicationIssue">502596</meta:user-defined>
    <meta:user-defined meta:name="OVERHEIDop.GmbID/DC.identifier">gmb-2024-502596</meta:user-defined>
    <meta:user-defined meta:name="OVERHEIDop.versieInformatie"/>
  </office:meta>
</office:document-meta>
</file>