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, Chateletlaan te Vleuten,  HZ_WABO-23-40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ateletlaan te Vleuten</text:p>
            <text:p text:style-name="common-al">HZ_WABO-23-40252</text:p>
            <text:p text:style-name="common-al">Toelichting: het bouwen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207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207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207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woning, Chateletlaan te Vleuten,  HZ_WABO-23-40252</meta:user-defined>
    <meta:user-defined meta:name="DCTERMS.W3CDTF/DCTERMS.available">2024-02-01</meta:user-defined>
    <meta:user-defined meta:name="DCTERMS.W3CDTF/OVERHEIDop.jaargang">2024</meta:user-defined>
    <meta:user-defined meta:name="OVERHEIDop.publicationIssue">50207</meta:user-defined>
    <meta:user-defined meta:name="OVERHEIDop.GmbID/DC.identifier">gmb-2024-50207</meta:user-defined>
    <meta:user-defined meta:name="OVERHEIDop.versieInformatie"/>
  </office:meta>
</office:document-meta>
</file>