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en aanvraag omgevingsvergunning voor het bouwen van een erker aan de voorzijde van de woning op het perceel Leonardo da Vincistraat 132, 3822 EJ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vraag vergunning voor het bouwen van een erker aan de voorzijde van de woning op het perceel Leonardo da Vincistraat 132, 3822 EJ Amersfoort</text:span>
          </text:p>
            <text:p text:style-name="common-al">De Gemeente Amersfoort heeft op 21-11-2024 een aanvraag voor een omgevingsvergunning ontvangen voor het bouwen van een erker aan de voorzijde van de woning op het perceel Leonardo da Vincistraat 132, 3822 EJ Amersfoort, met kenmerk CLZ-00019279<text:span text:style-name="nadrukvet">.</text:span></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neemt waarschijnlijk voor 16-01-2025 een besluit. Als de vergunning wordt verleend, publiceert de gemeente een nieuw bericht. Vanaf dat moment kunt u de documenten met informatie over de vergunning bekijken en hierop reageren. U kunt nu nog niet reageren.</text:p>
            <text:p text:style-name="common-al">
            
          </text:p>
            <text:p text:style-name="common-al">
            <text:span text:style-name="nadrukvet">Meer informatie</text:span>
          </text:p>
            <text:p text:style-name="last-al">U kunt nu alvast de aanvraag van de vergunning bekijken en hierover vragen stellen. Hiervoor kunt u bellen met de gemeente. Dit kan via het telefoonnummer 1403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501647</text:span><text:line-break/><text:date style:data-style-name="dag" text:fixed="true" text:date-value="2024-11-28"/><text:line-break/><text:date style:data-style-name="jaar" text:fixed="true" text:date-value="2024-11-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01647</text:span><text:date style:data-style-name="nicedate" text:fixed="true" text:date-value="2024-11-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01647</text:span><text:date style:data-style-name="nicedate" text:fixed="true" text:date-value="2024-11-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2/xml/MC-DRP-OmgevingsvergunningAanvraa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19279</meta:user-defined>
    <dc:language>nl</dc:language>
    <meta:user-defined meta:name="OVERHEIDop.locatietype/OVERHEIDop.gebiedsmarkering">Punt</meta:user-defined>
    <meta:user-defined meta:name="DC.title">Ontvangen aanvraag omgevingsvergunning voor het bouwen van een erker aan de voorzijde van de woning op het perceel Leonardo da Vincistraat 132, 3822 EJ Amersfoort</meta:user-defined>
    <meta:user-defined meta:name="DCTERMS.W3CDTF/DCTERMS.available">2024-11-28</meta:user-defined>
    <meta:user-defined meta:name="DCTERMS.W3CDTF/OVERHEIDop.jaargang">2024</meta:user-defined>
    <meta:user-defined meta:name="OVERHEIDop.publicationIssue">501647</meta:user-defined>
    <meta:user-defined meta:name="OVERHEIDop.GmbID/DC.identifier">gmb-2024-501647</meta:user-defined>
    <meta:user-defined meta:name="OVERHEIDop.versieInformatie"/>
  </office:meta>
</office:document-meta>
</file>