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RUIMTELIJK BOUWEN – INDUSTRIEWEG 7A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Het realiseren van een nieuw bedrijfsverzamelgebouw, - Z24-280296</text:p>
            <text:p text:style-name="common-al">De vergunning is verzonden op 26 november 2024.</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501502</text:span><text:line-break/><text:date style:data-style-name="dag" text:fixed="true" text:date-value="2024-12-04"/><text:line-break/><text:date style:data-style-name="jaar" text:fixed="true" text:date-value="2024-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502</text:span><text:date style:data-style-name="nicedate" text:fixed="true" text:date-value="2024-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1502</text:span><text:date style:data-style-name="nicedate" text:fixed="true" text:date-value="2024-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RUIMTELIJK BOUWEN – INDUSTRIEWEG 7A VUGHT</meta:user-defined>
    <meta:user-defined meta:name="DCTERMS.W3CDTF/DCTERMS.available">2024-12-04</meta:user-defined>
    <meta:user-defined meta:name="DCTERMS.W3CDTF/OVERHEIDop.jaargang">2024</meta:user-defined>
    <meta:user-defined meta:name="OVERHEIDop.publicationIssue">501502</meta:user-defined>
    <meta:user-defined meta:name="OVERHEIDop.GmbID/DC.identifier">gmb-2024-501502</meta:user-defined>
    <meta:user-defined meta:name="OVERHEIDop.versieInformatie"/>
  </office:meta>
</office:document-meta>
</file>