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VERANDEREN VAN EEN BEDRIJF, PIM MULIERLAAN 1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op het adres Pim Mulierlaan 1 te Heerenveen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0149</text:span><text:line-break/><text:date style:data-style-name="dag" text:fixed="true" text:date-value="2024-02-01"/><text:line-break/><text:date style:data-style-name="jaar" text:fixed="true" text:date-value="2024-02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149</text:span><text:date style:data-style-name="nicedate" text:fixed="true" text:date-value="2024-02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149</text:span><text:date style:data-style-name="nicedate" text:fixed="true" text:date-value="2024-02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4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VERANDEREN VAN EEN BEDRIJF, PIM MULIERLAAN 1 HEERENVEEN</meta:user-defined>
    <meta:user-defined meta:name="DCTERMS.W3CDTF/DCTERMS.available">2024-02-01</meta:user-defined>
    <meta:user-defined meta:name="DCTERMS.W3CDTF/OVERHEIDop.jaargang">2024</meta:user-defined>
    <meta:user-defined meta:name="OVERHEIDop.publicationIssue">50149</meta:user-defined>
    <meta:user-defined meta:name="OVERHEIDop.GmbID/DC.identifier">gmb-2024-50149</meta:user-defined>
    <meta:user-defined meta:name="OVERHEIDop.versieInformatie"/>
  </office:meta>
</office:document-meta>
</file>