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Badhuisweg 1,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metselpuin en betonpuin in de periode van 06-12-2024 tot 06-03-2024, met een totaal van 3 breekdagen.</text:p>
            <text:p text:style-name="common-al">Aanvrager: Dick de Wit Totaal B.V.</text:p>
            <text:p text:style-name="common-al">Zaaknummer: 13319834</text:p>
            <text:p text:style-name="common-al">DSO nummer: 2024111500929</text:p>
            <text:p text:style-name="common-al">Ontvangstdatum melding: 15-11-2024</text:p>
            <text:p text:style-name="common-al">Namens: Gemeente Zaanstad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501234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1234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1234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13346324</meta:user-defined>
    <meta:user-defined meta:name="DCTERMS.abstract">Bekendmaking van Gemeente Zaanstad</meta:user-defined>
    <dc:language>nl</dc:language>
    <meta:user-defined meta:name="OVERHEIDop.locatietype/OVERHEIDop.gebiedsmarkering">Punt</meta:user-defined>
    <meta:user-defined meta:name="DC.title">Melding mobiel breken van bouw- en sloopafval - Badhuisweg 1, Zaandam</meta:user-defined>
    <meta:user-defined meta:name="DCTERMS.W3CDTF/DCTERMS.available">2024-11-28</meta:user-defined>
    <meta:user-defined meta:name="DCTERMS.W3CDTF/OVERHEIDop.jaargang">2024</meta:user-defined>
    <meta:user-defined meta:name="OVERHEIDop.publicationIssue">501234</meta:user-defined>
    <meta:user-defined meta:name="OVERHEIDop.GmbID/DC.identifier">gmb-2024-501234</meta:user-defined>
    <meta:user-defined meta:name="OVERHEIDop.versieInformatie"/>
  </office:meta>
</office:document-meta>
</file>