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Oudenrijnsingel 49, 3454BK De Meern,  GU-Z2024-00274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nrijnsingel 49, 3454BK De Meern</text:p>
            <text:p text:style-name="common-al">GU-Z2024-0027405</text:p>
            <text:p text:style-name="common-al">Toelichting: het bouwen van een dakkapel op het voo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384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0384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0384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7405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, Oudenrijnsingel 49, 3454BK De Meern,  GU-Z2024-0027405</meta:user-defined>
    <meta:user-defined meta:name="DCTERMS.W3CDTF/DCTERMS.available">2024-11-28</meta:user-defined>
    <meta:user-defined meta:name="DCTERMS.W3CDTF/OVERHEIDop.jaargang">2024</meta:user-defined>
    <meta:user-defined meta:name="OVERHEIDop.publicationIssue">500384</meta:user-defined>
    <meta:user-defined meta:name="OVERHEIDop.GmbID/DC.identifier">gmb-2024-500384</meta:user-defined>
    <meta:user-defined meta:name="OVERHEIDop.versieInformatie"/>
  </office:meta>
</office:document-meta>
</file>