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veranda/berging en een carport aan Dorpsstraat 20 te Zieuw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Zieuwent)</text:p>
            <text:list text:style-name="id1-3-2-1-1-3">
              <text:list-item text:style-override="id1-3-2-1-1-3-1">
                <text:number>•</text:number>
                <text:p text:style-name="al">Dorpsstraat 20, het bouwen van een veranda/berging en een carport, ontvangen 21-11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99666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66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66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veranda/berging en een carport aan Dorpsstraat 20 te Zieuwent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666</meta:user-defined>
    <meta:user-defined meta:name="OVERHEIDop.GmbID/DC.identifier">gmb-2024-499666</meta:user-defined>
    <meta:user-defined meta:name="OVERHEIDop.versieInformatie"/>
  </office:meta>
</office:document-meta>
</file>