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Ontheffing voor het zonder vergunning schenken van zwak-alcoholhoudende drank tijdens het houden van een Kerstconcert in de openbare inrichting Oos Heem op 1 december 2024 van 14.00 uur tot 18.00 uur aan Kapelaan Verdonschotstraat 5 te Koningsbosch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Ontheffing</text:span>
            </text:span>
          </text:p>
            <text:p text:style-name="common-al">Ontheffing artikel 35 Alcoholwet / Kapelaan Verdonschotstraat 5, 6104 BL te Koningsbosch / Echt-Susteren / bekendgemaakt op 14 december 2024 / het zonder vergunning schenken van zwak-alcoholhoudende drank tijdens het houden van een Kerstconcert in de openbare inrichting Oos Heem op 1 december 2024 van 14.00 uur tot 18.00 uur.</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  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8 november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99643</text:span><text:line-break/><text:date style:data-style-name="dag" text:fixed="true" text:date-value="2024-11-28"/><text:line-break/><text:date style:data-style-name="jaar" text:fixed="true" text:date-value="2024-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9643</text:span><text:date style:data-style-name="nicedate" text:fixed="true" text:date-value="2024-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9643</text:span><text:date style:data-style-name="nicedate" text:fixed="true" text:date-value="2024-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2/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Ontheffing voor het zonder vergunning schenken van zwak-alcoholhoudende drank tijdens het houden van een Kerstconcert in de openbare inrichting Oos Heem op 1 december 2024 van 14.00 uur tot 18.00 uur aan Kapelaan Verdonschotstraat 5 te Koningsbosch</meta:user-defined>
    <meta:user-defined meta:name="DCTERMS.W3CDTF/DCTERMS.available">2024-11-28</meta:user-defined>
    <meta:user-defined meta:name="DCTERMS.W3CDTF/OVERHEIDop.jaargang">2024</meta:user-defined>
    <meta:user-defined meta:name="OVERHEIDop.publicationIssue">499643</meta:user-defined>
    <meta:user-defined meta:name="OVERHEIDop.GmbID/DC.identifier">gmb-2024-499643</meta:user-defined>
    <meta:user-defined meta:name="OVERHEIDop.versieInformatie"/>
  </office:meta>
</office:document-meta>
</file>