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asmanstraat 45-1A, Tasmanstraat 45-2A, Tasmanstraat 45-3A, Tasmanstraat 45-HA 1013P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in de achtergevel van de begane grond en de eerste tot en met de derde verdieping van het achterhuis met behoud van de...</text:p>
            <text:p text:style-name="common-al">Besluit: verleend</text:p>
            <text:p text:style-name="common-al">Besluit verzonden op: 25-11-2024</text:p>
            <text:p text:style-name="common-al">Zaakadres: Tasmanstraat 45-1A 1013PX Amsterdam, Tasmanstraat 45-2A 1013PX Amsterdam, Tasmanstraat 45-3A 1013PX Amsterdam, Tasmanstraat 45-HA 1013PX Amsterdam</text:p>
            <text:p text:style-name="common-al">Zaaknummer: Z2024-021711</text:p>
            <text:p text:style-name="common-al">DSO-nummer: 202407300006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4-02171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11-2024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8896</text:span><text:line-break/><text:date style:data-style-name="dag" text:fixed="true" text:date-value="2024-11-27"/><text:line-break/><text:date style:data-style-name="jaar" text:fixed="true" text:date-value="2024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896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8896</text:span><text:date style:data-style-name="nicedate" text:fixed="true" text:date-value="2024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21711</meta:user-defined>
    <meta:user-defined meta:name="DCTERMS.abstract">Vervangen van de kozijnen in de achtergevel van de begane grond en de eerste tot en met de derde verdieping van het achterhuis met behoud van de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Tasmanstraat 45-1A, Tasmanstraat 45-2A, Tasmanstraat 45-3A, Tasmanstraat 45-HA 1013PX Amsterdam</meta:user-defined>
    <meta:user-defined meta:name="DCTERMS.W3CDTF/DCTERMS.available">2024-11-27</meta:user-defined>
    <meta:user-defined meta:name="DCTERMS.W3CDTF/OVERHEIDop.jaargang">2024</meta:user-defined>
    <meta:user-defined meta:name="OVERHEIDop.publicationIssue">498896</meta:user-defined>
    <meta:user-defined meta:name="OVERHEIDop.GmbID/DC.identifier">gmb-2024-498896</meta:user-defined>
    <meta:user-defined meta:name="OVERHEIDop.versieInformatie"/>
  </office:meta>
</office:document-meta>
</file>