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met nokverhoging aan de achterzijde van een woning, F. Koolhovenstraat 24 te Utrecht,  HZ_WABO-23-364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. Koolhovenstraat 24 te Utrecht</text:p>
            <text:p text:style-name="common-al">HZ_WABO-23-36413</text:p>
            <text:p text:style-name="common-al">Toelichting: het bouwen van een dakkapel met nokverhoging aan de achterzijde van een woning</text:p>
            <text:p text:style-name="common-al">Datum besluit: 20 december 2023</text:p>
            <text:p text:style-name="common-al">Startdatum bezwaartermijn: 22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85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5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5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met nokverhoging aan de achterzijde van een woning, F. Koolhovenstraat 24 te Utrecht,  HZ_WABO-23-36413</meta:user-defined>
    <meta:user-defined meta:name="DCTERMS.W3CDTF/DCTERMS.available">2024-01-02</meta:user-defined>
    <meta:user-defined meta:name="DCTERMS.W3CDTF/OVERHEIDop.jaargang">2024</meta:user-defined>
    <meta:user-defined meta:name="OVERHEIDop.externeBijlage">Besluit omgevingsvergunning publiceerbaar|exb-2024-359</meta:user-defined>
    <meta:user-defined meta:name="OVERHEIDop.externeBijlage">Publiceerbaar-A|exb-2024-360</meta:user-defined>
    <meta:user-defined meta:name="OVERHEIDop.publicationIssue">4985</meta:user-defined>
    <meta:user-defined meta:name="OVERHEIDop.GmbID/DC.identifier">gmb-2024-4985</meta:user-defined>
    <meta:user-defined meta:name="OVERHEIDop.versieInformatie"/>
  </office:meta>
</office:document-meta>
</file>