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loods met bedrijfswoning, twee percelen Venneblocken Scheemda, kadastraal SDA I 1150 &amp; 11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19/11/2024, bouwen loods met bedrijfswoning, twee percelen Venneblocken Scheemda, kadastraal SDA I 1150 &amp; 1151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27 november 202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97932</text:span><text:line-break/><text:date style:data-style-name="dag" text:fixed="true" text:date-value="2024-11-27"/><text:line-break/><text:date style:data-style-name="jaar" text:fixed="true" text:date-value="2024-1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7932</text:span><text:date style:data-style-name="nicedate" text:fixed="true" text:date-value="2024-1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7932</text:span><text:date style:data-style-name="nicedate" text:fixed="true" text:date-value="2024-1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Oldambt, ingediende aanvraag omgevingsvergunning, bouwen loods met bedrijfswoning, twee percelen Venneblocken Scheemda, kadastraal SDA I 1150 &amp; 1151</meta:user-defined>
    <meta:user-defined meta:name="DCTERMS.W3CDTF/DCTERMS.available">2024-11-27</meta:user-defined>
    <meta:user-defined meta:name="DCTERMS.W3CDTF/OVERHEIDop.jaargang">2024</meta:user-defined>
    <meta:user-defined meta:name="OVERHEIDop.publicationIssue">497932</meta:user-defined>
    <meta:user-defined meta:name="OVERHEIDop.GmbID/DC.identifier">gmb-2024-497932</meta:user-defined>
    <meta:user-defined meta:name="OVERHEIDop.versieInformatie"/>
  </office:meta>
</office:document-meta>
</file>