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vakantiehuis aan de Yn 'e Lijte 110, 9001 ZR Grou (OV-2024-005419)</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bouwen van een vakantiehuis aan de Yn 'e Lijte 110, 9001 ZR Grou. Bij ons geregistreerd onder kenmerk: OV-2024-005419. De verzenddatum van de omgevingsvergunning is 25-11-2024.</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97916</text:span><text:line-break/><text:date style:data-style-name="dag" text:fixed="true" text:date-value="2024-11-27"/><text:line-break/><text:date style:data-style-name="jaar" text:fixed="true" text:date-value="2024-1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7916</text:span><text:date style:data-style-name="nicedate" text:fixed="true" text:date-value="2024-1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7916</text:span><text:date style:data-style-name="nicedate" text:fixed="true" text:date-value="2024-1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V-2024-005419</meta:user-defined>
    <dc:language>nl</dc:language>
    <meta:user-defined meta:name="OVERHEIDop.locatietype/OVERHEIDop.gebiedsmarkering">Punt</meta:user-defined>
    <meta:user-defined meta:name="DC.title">Verleende omgevingsvergunning voor het bouwen van een vakantiehuis aan de Yn 'e Lijte 110, 9001 ZR Grou (OV-2024-005419)</meta:user-defined>
    <meta:user-defined meta:name="DCTERMS.W3CDTF/DCTERMS.available">2024-11-27</meta:user-defined>
    <meta:user-defined meta:name="DCTERMS.W3CDTF/OVERHEIDop.jaargang">2024</meta:user-defined>
    <meta:user-defined meta:name="OVERHEIDop.publicationIssue">497916</meta:user-defined>
    <meta:user-defined meta:name="OVERHEIDop.GmbID/DC.identifier">gmb-2024-497916</meta:user-defined>
    <meta:user-defined meta:name="OVERHEIDop.versieInformatie"/>
  </office:meta>
</office:document-meta>
</file>