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ing voor het toepassen van grond of baggerspecie op of in de landbodem aan Aasterbergerweg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activiteit behandelen / Aasterbergerweg te Echt / Echt-Susteren / ingekomen 22 januari 2024 / het toepassen van grond of baggerspecie op of in de landbod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9789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789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789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Weg</meta:user-defined>
    <meta:user-defined meta:name="DC.title">Meding voor het toepassen van grond of baggerspecie op of in de landbodem aan Aasterbergerweg te Echt</meta:user-defined>
    <meta:user-defined meta:name="DCTERMS.W3CDTF/DCTERMS.available">2024-02-01</meta:user-defined>
    <meta:user-defined meta:name="DCTERMS.W3CDTF/OVERHEIDop.jaargang">2024</meta:user-defined>
    <meta:user-defined meta:name="OVERHEIDop.publicationIssue">49789</meta:user-defined>
    <meta:user-defined meta:name="OVERHEIDop.GmbID/DC.identifier">gmb-2024-49789</meta:user-defined>
    <meta:user-defined meta:name="OVERHEIDop.versieInformatie"/>
  </office:meta>
</office:document-meta>
</file>