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evestraat 31B-0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5.1. Omgevingswet). </text:p>
            <text:p text:style-name="common-al">Hoevestraat 31B-02, 3033 GB, samenvoegen van de zolder aan het bovenhuis (datum besluit 21-11-2024, op 22-11-2024 verzonden, dossiernummer OMV.24.11.00113).</text:p>
            <text:p text:style-name="common-al">
            <text:span text:style-name="nadrukvet">Bezwaar bij verleende reguliere omgevingsvergunningen.</text:spa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Deze kunt u aanvragen via www.DigiD-code, respectievelijk www.eherkennin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97867</text:span><text:line-break/><text:date style:data-style-name="dag" text:fixed="true" text:date-value="2024-11-27"/><text:line-break/><text:date style:data-style-name="jaar" text:fixed="true" text:date-value="2024-1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7867</text:span><text:date style:data-style-name="nicedate" text:fixed="true" text:date-value="2024-1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7867</text:span><text:date style:data-style-name="nicedate" text:fixed="true" text:date-value="2024-1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4/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Hoevestraat 31B-02</meta:user-defined>
    <meta:user-defined meta:name="DCTERMS.W3CDTF/DCTERMS.available">2024-11-27</meta:user-defined>
    <meta:user-defined meta:name="DCTERMS.W3CDTF/OVERHEIDop.jaargang">2024</meta:user-defined>
    <meta:user-defined meta:name="OVERHEIDop.publicationIssue">497867</meta:user-defined>
    <meta:user-defined meta:name="OVERHEIDop.GmbID/DC.identifier">gmb-2024-497867</meta:user-defined>
    <meta:user-defined meta:name="OVERHEIDop.versieInformatie"/>
  </office:meta>
</office:document-meta>
</file>